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Times New Roman"/>
    </style:style>
    <style:style style:name="P3" style:family="paragraph" style:parent-style-name="Standard">
      <style:paragraph-properties fo:text-align="justify" style:justify-single-word="false"/>
      <style:text-properties style:font-name="Times New Roman"/>
    </style:style>
    <style:style style:name="P4" style:family="paragraph" style:parent-style-name="Standard">
      <style:paragraph-properties fo:text-align="justify" style:justify-single-word="false"/>
      <style:text-properties style:font-name="Times New Roman" fo:font-size="11pt" style:font-size-asian="11pt" style:font-size-complex="11pt"/>
    </style:style>
    <style:style style:name="P5" style:family="paragraph" style:parent-style-name="Standard">
      <style:paragraph-properties fo:text-align="justify" style:justify-single-word="false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T3" style:family="text">
      <style:text-properties style:font-name="Times New Roman" fo:font-size="14pt" fo:font-weight="bold" officeooo:rsid="001f9706" style:font-size-asian="14pt" style:font-weight-asian="bold" style:font-size-complex="14pt" style:font-weight-complex="bold"/>
    </style:style>
    <style:style style:name="T4" style:family="text">
      <style:text-properties style:font-name="Times New Roman"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T5" style:family="text">
      <style:text-properties style:font-name="Times New Roman" style:text-underline-style="solid" style:text-underline-width="auto" style:text-underline-color="font-color"/>
    </style:style>
    <style:style style:name="T6" style:family="text">
      <style:text-properties style:font-name="Times New Roman" fo:font-weight="bold" style:font-weight-asian="bold" style:font-weight-complex="bold"/>
    </style:style>
    <style:style style:name="T7" style:family="text">
      <style:text-properties style:font-name="Times New Roman" fo:font-weight="bold" officeooo:rsid="001f9706" style:font-weight-asian="bold" style:font-weight-complex="bold"/>
    </style:style>
    <style:style style:name="T8" style:family="text">
      <style:text-properties style:font-name="Times New Roman" fo:font-weight="normal" style:font-weight-asian="normal" style:font-weight-complex="normal"/>
    </style:style>
    <style:style style:name="T9" style:family="text">
      <style:text-properties style:font-name="Times New Roman" fo:font-weight="normal" officeooo:rsid="001f9706" style:font-weight-asian="normal" style:font-weight-complex="normal"/>
    </style:style>
    <style:style style:name="T10" style:family="text">
      <style:text-properties style:font-name="Times New Roman" fo:font-size="11pt" style:font-size-asian="11pt" style:font-size-complex="11pt"/>
    </style:style>
    <style:style style:name="T11" style:family="text">
      <style:text-properties style:font-name="Times New Roman" fo:font-size="11pt" fo:font-style="italic" style:font-size-asian="11pt" style:font-style-asian="italic" style:font-size-complex="11pt" style:font-style-complex="italic"/>
    </style:style>
    <style:style style:name="T12" style:family="text">
      <style:text-properties style:font-name="Times New Roman" officeooo:rsid="001f9706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2">STAWKI </text:span><text:span text:style-name="T4">PODATKU ROLNEGO</text:span><text:span text:style-name="T2"> NA 202</text:span><text:span text:style-name="T3">3</text:span><text:span text:style-name="T2"> ROK</text:span></text:p>
      <text:p text:style-name="P1"><text:span text:style-name="T2">OSOBY FIZYCZNE I PRAWNE</text:span></text:p>
      <text:p text:style-name="P2"/>
      <text:p text:style-name="P2"/>
      <text:p text:style-name="P5"><text:span text:style-name="T1">- </text:span><text:span text:style-name="T5">dla gruntów gospodarstwa rolnego</text:span><text:span text:style-name="T1">: równowartość pieniężna 2,5 kwintala żyta – od 1 ha przeliczeniowego gruntów – </text:span><text:span text:style-name="T6">stawka podatku rolnego wynosi <text:s/></text:span><text:span text:style-name="T7">185,125 </text:span><text:span text:style-name="T6">zł</text:span></text:p>
      <text:p text:style-name="P3"/>
      <text:p text:style-name="P5"><text:span text:style-name="T1">- </text:span><text:span text:style-name="T5">dla pozostałych gruntów podlegających podatkowi rolnemu</text:span><text:span text:style-name="T1">: równowartość pieniężna 5 kwintali żyta – od 1 ha gruntów – </text:span><text:span text:style-name="T6">stawka podatku rolnego wynosi <text:s/></text:span><text:span text:style-name="T7">370,25</text:span><text:span text:style-name="T6"> zł</text:span></text:p>
      <text:p text:style-name="P3"/>
      <text:p text:style-name="P5"><text:span text:style-name="T1">- obliczone według średniej ceny skupu żyta za 11 kwartałów poprzedzających kwartał poprzedzający rok podatkowy 202</text:span><text:span text:style-name="T12">3</text:span><text:span text:style-name="T1">, która wynosi </text:span><text:span text:style-name="T9">74,05</text:span><text:span text:style-name="T8"> zł za 1 dt </text:span><text:span text:style-name="T1">(zgodnie z Komunikatem Prezesa GUS z dnia </text:span><text:span text:style-name="T12">19</text:span><text:span text:style-name="T1"> października 202</text:span><text:span text:style-name="T12">2</text:span><text:span text:style-name="T1"> roku w sprawie średniej ceny skupu żyta za okres 11 kwartałów będącej podstawą do ustalenia podatku rolnego na rok podatkowy 202</text:span><text:span text:style-name="T12">3</text:span><text:span text:style-name="T1">, M.P.202</text:span><text:span text:style-name="T12">2</text:span><text:span text:style-name="T1">.9</text:span><text:span text:style-name="T12">95</text:span><text:span text:style-name="T1">).</text:span></text:p>
      <text:p text:style-name="P3"/>
      <text:p text:style-name="P3"/>
      <text:p text:style-name="P3"/>
      <text:p text:style-name="P5"><text:span text:style-name="T1"><text:tab/></text:span><text:span text:style-name="T10">Zgodnie z art. 1 ustawy z dnia 15 listopada 1984 roku o podatku rolnym (tekst jedn.: Dz. U. z 2020r., poz. 333) opodatkowaniu </text:span><text:span text:style-name="T11">podatkiem rolnym </text:span><text:span text:style-name="T10">podlegają grunty sklasyfikowane w ewidencji gruntów i budynków jako użytki rolne, z wyjątkiem gruntów zajętych na prowadzenie działalności gospodarczej innej niż działalność rolnicza.</text:span></text:p>
      <text:p text:style-name="P4"/>
      <text:p text:style-name="P5"><text:span text:style-name="T10"><text:tab/>W myśl art. 2 ust. 1 w/w ustawy, za </text:span><text:span text:style-name="T11">gospodarstwo rolne </text:span><text:span text:style-name="T10">uważa się obszar gruntów, o których mowa w art. 1, o łącznej powierzchni przekraczającej 1 ha lub 1 ha przeliczeniowy, stanowiących własność lub znajdujących się w posiadaniu osoby fizycznej, osoby prawnej albo jednostki organizacyjnej, w tym spółki, nieposiadającej osobowości prawnej.</text:span></text:p>
      <text:p text:style-name="P4"/>
      <text:p text:style-name="P5"><text:span text:style-name="T10"><text:tab/>W myśl art. 4 ust. 1 pkt 1 i 2 w/w ustawy, </text:span><text:span text:style-name="T11">podstawę opodatkowania podatkiem rolnym</text:span><text:span text:style-name="T10"> stanowi:</text:span></text:p>
      <text:p text:style-name="P5"><text:span text:style-name="T10">1. dla gruntów gospodarstw rolnych – liczba hektarów przeliczeniowych ustalana na podstawie powierzchni, rodzajów i klas użytków rolnych wynikających z ewidencji gruntów i budynków oraz zaliczenia do okręgu podatkowego,</text:span></text:p>
      <text:p text:style-name="P5"><text:span text:style-name="T10">2. dla pozostałych gruntów – liczba hektarów wynikająca z ewidencji gruntów i budynków.</text:span></text:p>
      <text:p text:style-name="P4"/>
      <text:p text:style-name="P5"><text:span text:style-name="T10"><text:tab/>Na podstawie art. 6 ust. 1 i 2 w/w ustawy, </text:span><text:span text:style-name="T11">podatek rolny za rok podatkowy</text:span><text:span text:style-name="T10"> wynosi:</text:span></text:p>
      <text:p text:style-name="P5"><text:span text:style-name="T10">1. od 1 ha przeliczeniowego gruntów, o których mowa w art. 4 ust. 1 pkt 1 – równowartość pieniężną 2,5q żyta,</text:span></text:p>
      <text:p text:style-name="P5"><text:span text:style-name="T10">2. od 1 ha gruntów, o których mowa w art. 4 ust. 1 pkt 2 – równowartość pieniężną 5 q żyta</text:span></text:p>
      <text:p text:style-name="P5"><text:span text:style-name="T10">- obliczone według średniej ceny skupu żyta za 11 kwartałów poprzedzających rok podatkowy.</text:span></text:p>
      <text:p text:style-name="P4"/>
      <text:p text:style-name="P5"><text:span text:style-name="T10">Średnią cenę skupu żyta, o której mowa wyżej, ustala się na podstawie komunikatu Prezesa Głównego Urzędu Statystycznego, ogłaszanego w Dzienniku Urzędowym Rzeczypospolitej Polskiej „Monitor Polski”, w terminie do dnia 20 października roku poprzedzającego rok podatkowy.</text:span></text:p>
      <text:p text:style-name="P4"/>
      <text:p text:style-name="P3"/>
      <text:p text:style-name="P3"/>
      <text:p text:style-name="P3"/>
      <text:p text:style-name="P3"/>
      <text:p text:style-name="P3"/>
      <text:p text:style-name="P3"/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font-name-asian="Segoe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style:text-autospace="ideograph-alpha" style:punctuation-wrap="hanging" style:line-break="strict" style:tab-stop-distance="1.251cm" style:writing-mode="page"/>
      <style:text-properties fo:color="#000000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loext:hyphenation-no-caps="fals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2-10-27T07:41:59.640000000</dc:date>
    <meta:editing-duration>PT3M54S</meta:editing-duration>
    <meta:editing-cycles>1</meta:editing-cycles>
    <meta:document-statistic meta:table-count="0" meta:image-count="0" meta:object-count="0" meta:page-count="1" meta:paragraph-count="15" meta:word-count="368" meta:character-count="2433" meta:non-whitespace-character-count="2066"/>
    <meta:generator>LibreOffice/7.1.1.2$Windows_X86_64 LibreOffice_project/fe0b08f4af1bacafe4c7ecc87ce55bb426164676</meta:generator>
  </office:meta>
</office:document-meta>
</file>