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7AC0000018B0000018BFAC46F719D4788D8.svg" manifest:media-type="image/svg+xml"/>
  <manifest:file-entry manifest:full-path="Pictures/100003A500000164000001C8A5B2E84C42C85B96.svg" manifest:media-type="image/svg+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Times New Roman1" svg:font-family="'Times New Roman'" style:font-family-generic="roman"/>
    <style:font-face style:name="TimesNewRoman" svg:font-family="TimesNewRoman" style:font-family-generic="roman"/>
    <style:font-face style:name="Arial2" svg:font-family="Arial"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text-properties fo:language="pl" fo:country="PL"/>
    </style:style>
    <style:style style:name="P2" style:family="paragraph" style:parent-style-name="Standard">
      <style:paragraph-properties fo:line-height="150%"/>
      <style:text-properties fo:font-size="13pt" fo:language="pl" fo:country="PL" fo:font-weight="bold" style:font-size-asian="13pt" style:font-weight-asian="bold" style:font-size-complex="13pt" style:font-weight-complex="bold"/>
    </style:style>
    <style:style style:name="P3" style:family="paragraph" style:parent-style-name="Standard" style:list-style-name="L21">
      <style:paragraph-properties fo:line-height="100%" style:text-autospace="none"/>
      <style:text-properties style:font-name="Times New Roman" fo:font-size="11pt" fo:language="pl" fo:country="PL" style:font-name-asian="Times New Roman1" style:font-size-asian="11pt" style:font-name-complex="Times New Roman1" style:font-size-complex="11pt"/>
    </style:style>
    <style:style style:name="P4" style:family="paragraph" style:parent-style-name="Standard">
      <style:paragraph-properties fo:line-height="150%" fo:text-align="justify" style:justify-single-word="false"/>
      <style:text-properties style:font-name="Times New Roman" fo:font-size="13pt" fo:language="pl" fo:country="PL" style:font-size-asian="13pt" style:font-size-complex="13pt"/>
    </style:style>
    <style:style style:name="P5" style:family="paragraph" style:parent-style-name="Standard">
      <style:paragraph-properties fo:line-height="150%" fo:text-align="justify" style:justify-single-word="false"/>
      <style:text-properties style:font-name="Times New Roman" fo:font-size="13pt" fo:language="pl" fo:country="PL" fo:font-weight="normal" style:font-size-asian="13pt" style:font-weight-asian="normal" style:font-name-complex="Times New Roman" style:font-size-complex="13pt" style:font-weight-complex="normal"/>
    </style:style>
    <style:style style:name="P6" style:family="paragraph" style:parent-style-name="Standard">
      <style:paragraph-properties fo:line-height="150%" fo:text-align="justify" style:justify-single-word="false"/>
      <style:text-properties fo:font-size="13pt" fo:language="pl" fo:country="PL" style:font-size-asian="13pt" style:font-size-complex="13pt"/>
    </style:style>
    <style:style style:name="P7" style:family="paragraph" style:parent-style-name="Standard">
      <style:paragraph-properties fo:line-height="150%" fo:text-align="justify" style:justify-single-word="false"/>
      <style:text-properties fo:font-size="13pt" fo:language="pl" fo:country="PL" fo:font-weight="normal" style:font-size-asian="13pt" style:font-weight-asian="normal" style:font-size-complex="13pt" style:font-weight-complex="normal"/>
    </style:style>
    <style:style style:name="P8" style:family="paragraph" style:parent-style-name="Standard" style:list-style-name="L22">
      <style:paragraph-properties fo:line-height="150%" fo:text-align="justify" style:justify-single-word="false"/>
      <style:text-properties fo:font-size="13pt" fo:language="pl" fo:country="PL" fo:font-weight="normal" style:font-size-asian="13pt" style:font-weight-asian="normal" style:font-size-complex="13pt" style:font-weight-complex="normal"/>
    </style:style>
    <style:style style:name="P9" style:family="paragraph" style:parent-style-name="Standard">
      <style:paragraph-properties fo:line-height="150%" fo:text-align="justify" style:justify-single-word="false"/>
      <style:text-properties fo:font-size="13pt" fo:language="pl" fo:country="PL" fo:font-weight="normal" officeooo:paragraph-rsid="000e4415" style:font-size-asian="13pt" style:font-weight-asian="normal" style:font-size-complex="13pt" style:font-weight-complex="normal"/>
    </style:style>
    <style:style style:name="P10" style:family="paragraph" style:parent-style-name="Standard">
      <style:paragraph-properties fo:line-height="150%" fo:text-align="justify" style:justify-single-word="false"/>
      <style:text-properties fo:font-size="13pt" fo:language="pl" fo:country="PL" fo:font-weight="bold" style:font-size-asian="13pt" style:font-weight-asian="bold" style:font-size-complex="13pt" style:font-weight-complex="bold"/>
    </style:style>
    <style:style style:name="P11" style:family="paragraph" style:parent-style-name="Standard">
      <style:paragraph-properties fo:text-align="justify" style:justify-single-word="false"/>
      <style:text-properties fo:font-size="13pt" fo:language="pl" fo:country="PL" fo:font-weight="bold" style:font-size-asian="13pt" style:font-weight-asian="bold" style:font-size-complex="13pt" style:font-weight-complex="bold"/>
    </style:style>
    <style:style style:name="P12" style:family="paragraph" style:parent-style-name="Standard">
      <style:paragraph-properties fo:line-height="150%" fo:text-align="justify" style:justify-single-word="false"/>
      <style:text-properties fo:font-size="13pt" fo:language="pl" fo:country="PL" fo:font-style="normal" fo:font-weight="normal" style:font-size-asian="13pt" style:font-style-asian="normal" style:font-weight-asian="normal" style:font-size-complex="13pt" style:font-style-complex="normal" style:font-weight-complex="normal"/>
    </style:style>
    <style:style style:name="P13" style:family="paragraph" style:parent-style-name="Standard" style:list-style-name="L23">
      <style:paragraph-properties fo:line-height="150%" fo:text-align="justify" style:justify-single-word="false"/>
      <style:text-properties fo:font-size="13pt" fo:language="pl" fo:country="PL" fo:font-style="normal" fo:font-weight="normal" style:font-size-asian="13pt" style:font-style-asian="normal" style:font-weight-asian="normal" style:font-size-complex="13pt" style:font-style-complex="normal" style:font-weight-complex="normal"/>
    </style:style>
    <style:style style:name="P14" style:family="paragraph" style:parent-style-name="Standard" style:list-style-name="L24">
      <style:paragraph-properties fo:line-height="150%" fo:text-align="justify" style:justify-single-word="false"/>
      <style:text-properties fo:font-size="13pt" fo:language="pl" fo:country="PL" fo:font-style="normal" fo:font-weight="normal" style:font-size-asian="13pt" style:font-style-asian="normal" style:font-weight-asian="normal" style:font-size-complex="13pt" style:font-style-complex="normal" style:font-weight-complex="normal"/>
    </style:style>
    <style:style style:name="P15" style:family="paragraph" style:parent-style-name="Standard">
      <style:paragraph-properties fo:line-height="150%" fo:text-align="justify" style:justify-single-word="false"/>
      <style:text-properties fo:font-size="13pt" fo:language="pl" fo:country="PL" fo:font-style="normal" fo:font-weight="bold" style:font-size-asian="13pt" style:font-style-asian="normal" style:font-weight-asian="bold" style:font-size-complex="13pt" style:font-style-complex="normal" style:font-weight-complex="bold"/>
    </style:style>
    <style:style style:name="P16" style:family="paragraph" style:parent-style-name="Standard" style:list-style-name="L24">
      <style:paragraph-properties fo:line-height="150%" fo:text-align="justify" style:justify-single-word="false"/>
      <style:text-properties fo:font-size="13pt" style:font-size-asian="13pt" style:font-size-complex="13pt"/>
    </style:style>
    <style:style style:name="P17" style:family="paragraph" style:parent-style-name="Standard">
      <style:paragraph-properties fo:line-height="150%" fo:text-align="justify" style:justify-single-word="false">
        <style:tab-stops>
          <style:tab-stop style:position="2.381cm"/>
        </style:tab-stops>
      </style:paragraph-properties>
      <style:text-properties fo:color="#000000" fo:font-size="13pt" fo:language="pl" fo:country="PL" fo:font-weight="normal" style:font-size-asian="13pt" style:font-weight-asian="normal" style:font-size-complex="13pt" style:font-weight-complex="normal"/>
    </style:style>
    <style:style style:name="P18" style:family="paragraph" style:parent-style-name="Standard" style:list-style-name="WW8Num1" style:master-page-name="">
      <style:paragraph-properties fo:margin-left="0cm" fo:margin-right="0cm" fo:margin-top="0.101cm" fo:margin-bottom="0.101cm" loext:contextual-spacing="false" fo:line-height="100%" fo:text-align="justify" style:justify-single-word="false" fo:text-indent="0.635cm" style:auto-text-indent="false" style:page-number="auto">
        <style:tab-stops>
          <style:tab-stop style:position="0.661cm"/>
          <style:tab-stop style:position="1.296cm"/>
        </style:tab-stops>
      </style:paragraph-properties>
      <style:text-properties style:font-name="Times New Roman" fo:font-size="11pt" fo:language="pl" fo:country="PL" style:font-name-asian="Times New Roman1" style:font-size-asian="11pt" style:font-name-complex="Times New Roman1" style:font-size-complex="11pt"/>
    </style:style>
    <style:style style:name="P19" style:family="paragraph" style:parent-style-name="Standard" style:list-style-name="L1">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0" style:family="paragraph" style:parent-style-name="Standard" style:list-style-name="L2">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1" style:family="paragraph" style:parent-style-name="Standard" style:list-style-name="L3">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2" style:family="paragraph" style:parent-style-name="Standard" style:list-style-name="L4">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3" style:family="paragraph" style:parent-style-name="Standard" style:list-style-name="L5">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4" style:family="paragraph" style:parent-style-name="Standard" style:list-style-name="L6">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5" style:family="paragraph" style:parent-style-name="Standard">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6" style:family="paragraph" style:parent-style-name="Standard" style:list-style-name="L7">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7" style:family="paragraph" style:parent-style-name="Standard" style:list-style-name="L8">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8" style:family="paragraph" style:parent-style-name="Standard" style:list-style-name="L9">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29" style:family="paragraph" style:parent-style-name="Standard" style:list-style-name="L10">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30" style:family="paragraph" style:parent-style-name="Standard" style:list-style-name="L11">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31" style:family="paragraph" style:parent-style-name="Standard" style:list-style-name="L12">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32" style:family="paragraph" style:parent-style-name="Standard" style:list-style-name="L14">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33" style:family="paragraph" style:parent-style-name="Standard" style:list-style-name="L15">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34" style:family="paragraph" style:parent-style-name="Standard" style:list-style-name="L19">
      <style:paragraph-properties fo:margin-top="0.101cm" fo:margin-bottom="0.101cm" loext:contextual-spacing="false" fo:line-height="100%" fo:text-align="justify" style:justify-single-word="false" style:text-autospace="none"/>
      <style:text-properties style:font-name="Times New Roman" fo:font-size="11pt" fo:language="pl" fo:country="PL" style:font-name-asian="Times New Roman1" style:font-size-asian="11pt" style:font-name-complex="Times New Roman1" style:font-size-complex="11pt"/>
    </style:style>
    <style:style style:name="P35" style:family="paragraph" style:parent-style-name="Standard">
      <style:paragraph-properties fo:margin-top="0.101cm" fo:margin-bottom="0.101cm" loext:contextual-spacing="false" fo:line-height="100%" fo:text-align="justify" style:justify-single-word="false" style:text-autospace="none"/>
      <style:text-properties style:font-name="Times New Roman" fo:font-size="10pt" fo:language="pl" fo:country="PL" style:font-name-asian="Times New Roman1" style:font-size-asian="10pt" style:font-name-complex="Times New Roman1" style:font-size-complex="10pt"/>
    </style:style>
    <style:style style:name="P36" style:family="paragraph" style:parent-style-name="Standard" style:list-style-name="L13">
      <style:paragraph-properties fo:margin-top="0.101cm" fo:margin-bottom="0.101cm" loext:contextual-spacing="false" fo:line-height="100%" fo:text-align="justify" style:justify-single-word="false" style:text-autospace="none"/>
      <style:text-properties style:font-name="Times New Roman" fo:font-size="10pt" fo:language="pl" fo:country="PL" style:font-name-asian="Times New Roman1" style:font-size-asian="10pt" style:font-name-complex="Times New Roman1" style:font-size-complex="10pt"/>
    </style:style>
    <style:style style:name="P37" style:family="paragraph" style:parent-style-name="Standard" style:list-style-name="L16">
      <style:paragraph-properties fo:margin-top="0.101cm" fo:margin-bottom="0.101cm" loext:contextual-spacing="false" fo:line-height="100%" fo:text-align="justify" style:justify-single-word="false" style:text-autospace="none"/>
      <style:text-properties style:font-name="Times New Roman" fo:font-size="10pt" fo:language="pl" fo:country="PL" style:font-name-asian="Times New Roman1" style:font-size-asian="10pt" style:font-name-complex="Times New Roman1" style:font-size-complex="10pt"/>
    </style:style>
    <style:style style:name="P38" style:family="paragraph" style:parent-style-name="Standard" style:list-style-name="L17">
      <style:paragraph-properties fo:margin-top="0.101cm" fo:margin-bottom="0.101cm" loext:contextual-spacing="false" fo:line-height="100%" fo:text-align="justify" style:justify-single-word="false" style:text-autospace="none"/>
      <style:text-properties style:font-name="Times New Roman" fo:font-size="10pt" fo:language="pl" fo:country="PL" style:font-name-asian="Times New Roman1" style:font-size-asian="10pt" style:font-name-complex="Times New Roman1" style:font-size-complex="10pt"/>
    </style:style>
    <style:style style:name="P39" style:family="paragraph" style:parent-style-name="Standard" style:list-style-name="L18">
      <style:paragraph-properties fo:margin-top="0.101cm" fo:margin-bottom="0.101cm" loext:contextual-spacing="false" fo:line-height="100%" fo:text-align="justify" style:justify-single-word="false" style:text-autospace="none"/>
      <style:text-properties style:font-name="Times New Roman" fo:font-size="10pt" fo:language="pl" fo:country="PL" style:font-name-asian="Times New Roman1" style:font-size-asian="10pt" style:font-name-complex="Times New Roman1" style:font-size-complex="10pt"/>
    </style:style>
    <style:style style:name="P40" style:family="paragraph" style:parent-style-name="Standard" style:list-style-name="L20">
      <style:paragraph-properties fo:margin-top="0.101cm" fo:margin-bottom="0.101cm" loext:contextual-spacing="false" fo:line-height="100%" fo:text-align="justify" style:justify-single-word="false" style:text-autospace="none"/>
      <style:text-properties style:font-name="Times New Roman" fo:font-size="10pt" fo:language="pl" fo:country="PL" style:font-name-asian="Times New Roman1" style:font-size-asian="10pt" style:font-name-complex="Times New Roman1" style:font-size-complex="10pt"/>
    </style:style>
    <style:style style:name="P41" style:family="paragraph" style:parent-style-name="Standard" style:list-style-name="L21">
      <style:paragraph-properties fo:margin-top="0.101cm" fo:margin-bottom="0.101cm" loext:contextual-spacing="false" fo:line-height="100%" fo:text-align="justify" style:justify-single-word="false" style:text-autospace="none"/>
      <style:text-properties style:font-name="Times New Roman" fo:font-size="10pt" fo:language="pl" fo:country="PL" style:font-size-asian="10pt" style:font-name-complex="Times New Roman1" style:font-size-complex="10pt"/>
    </style:style>
    <style:style style:name="P42" style:family="paragraph" style:parent-style-name="Normalny_20__28_Web_29_">
      <style:paragraph-properties fo:margin-top="0cm" fo:margin-bottom="0cm" loext:contextual-spacing="false" fo:line-height="150%" fo:text-align="center" style:justify-single-word="false"/>
      <style:text-properties fo:color="#000000" fo:font-size="13pt" fo:language="pl" fo:country="PL" fo:font-weight="bold" style:font-size-asian="13pt" style:font-weight-asian="bold" style:font-size-complex="13pt" style:font-weight-complex="bold"/>
    </style:style>
    <style:style style:name="P43" style:family="paragraph" style:parent-style-name="Normalny_20__28_Web_29_">
      <style:paragraph-properties fo:margin-top="0cm" fo:margin-bottom="0cm" loext:contextual-spacing="false" fo:line-height="150%" fo:text-align="start" style:justify-single-word="false"/>
      <style:text-properties fo:color="#000000" fo:font-size="13pt" fo:language="pl" fo:country="PL" fo:font-weight="bold" style:font-size-asian="13pt" style:font-weight-asian="bold" style:font-size-complex="13pt" style:font-weight-complex="bold"/>
    </style:style>
    <style:style style:name="P44" style:family="paragraph" style:parent-style-name="Normalny_20__28_Web_29_" style:list-style-name="WW8Num2">
      <style:paragraph-properties fo:margin-top="0cm" fo:margin-bottom="0cm" loext:contextual-spacing="false" fo:line-height="150%" fo:text-align="justify" style:justify-single-word="false"/>
      <style:text-properties fo:color="#000000" fo:font-size="13pt" fo:language="pl" fo:country="PL" fo:font-weight="bold" style:font-size-asian="13pt" style:font-weight-asian="bold" style:font-size-complex="13pt" style:font-weight-complex="bold"/>
    </style:style>
    <style:style style:name="P45" style:family="paragraph" style:parent-style-name="Normalny_20__28_Web_29_">
      <style:paragraph-properties fo:margin-top="0cm" fo:margin-bottom="0cm" loext:contextual-spacing="false" fo:line-height="150%" fo:text-align="start" style:justify-single-word="false"/>
      <style:text-properties fo:color="#000000" fo:font-size="13pt" fo:language="pl" fo:country="PL" fo:font-weight="normal" style:font-size-asian="13pt" style:font-weight-asian="normal" style:font-size-complex="13pt" style:font-weight-complex="normal"/>
    </style:style>
    <style:style style:name="P46" style:family="paragraph" style:parent-style-name="Normalny_20__28_Web_29_" style:master-page-name="Standard">
      <style:paragraph-properties fo:margin-top="0cm" fo:margin-bottom="0cm" loext:contextual-spacing="false" fo:line-height="150%" fo:text-align="center" style:justify-single-word="false" style:page-number="auto"/>
      <style:text-properties fo:color="#000000" fo:font-size="13pt" fo:language="pl" fo:country="PL" fo:font-weight="bold" style:font-size-asian="13pt" style:font-weight-asian="bold" style:font-size-complex="13pt" style:font-weight-complex="bold"/>
    </style:style>
    <style:style style:name="P47" style:family="paragraph" style:parent-style-name="Normalny_20__28_Web_29_">
      <style:paragraph-properties fo:margin-top="0.49cm" fo:margin-bottom="0cm" loext:contextual-spacing="false" fo:line-height="150%" fo:text-align="justify" style:justify-single-word="false"/>
      <style:text-properties fo:font-size="13pt" fo:language="pl" fo:country="PL" style:font-size-asian="13pt" style:font-size-complex="13pt"/>
    </style:style>
    <style:style style:name="P48" style:family="paragraph" style:parent-style-name="Normalny_20__28_Web_29_">
      <style:paragraph-properties fo:margin-top="0.49cm" fo:margin-bottom="0cm" loext:contextual-spacing="false" fo:line-height="150%" fo:text-align="justify" style:justify-single-word="false"/>
      <style:text-properties fo:color="#000000" fo:font-size="13pt" fo:language="pl" fo:country="PL" fo:font-weight="bold" style:font-size-asian="13pt" style:font-weight-asian="bold" style:font-size-complex="13pt" style:font-weight-complex="bold"/>
    </style:style>
    <style:style style:name="T1" style:family="text">
      <style:text-properties fo:color="#000000"/>
    </style:style>
    <style:style style:name="T2" style:family="text">
      <style:text-properties fo:color="#000000" fo:font-weight="bold" style:font-weight-asian="bold" style:font-weight-complex="bold"/>
    </style:style>
    <style:style style:name="T3" style:family="text">
      <style:text-properties style:font-name="TimesNewRoman" style:font-name-asian="TimesNewRoman" style:font-name-complex="TimesNewRoman"/>
    </style:style>
    <style:style style:name="T4" style:family="text">
      <style:text-properties style:font-name="TimesNewRoman" fo:font-size="11pt" style:font-name-asian="TimesNewRoman" style:font-size-asian="11pt" style:font-name-complex="TimesNewRoman" style:font-size-complex="11pt"/>
    </style:style>
    <style:style style:name="T5" style:family="text">
      <style:text-properties fo:font-size="11pt" style:font-size-asian="11pt" style:font-size-complex="11pt"/>
    </style:style>
    <style:style style:name="T6" style:family="text">
      <style:text-properties fo:font-size="11pt" style:font-name-asian="Times New Roman1" style:font-size-asian="11pt" style:font-size-complex="11pt"/>
    </style:style>
    <style:style style:name="T7" style:family="text">
      <style:text-properties fo:font-size="11pt" style:font-name-asian="TimesNewRoman" style:font-size-asian="11pt" style:font-name-complex="TimesNewRoman" style:font-size-complex="11pt"/>
    </style:style>
    <style:style style:name="T8" style:family="text">
      <style:text-properties fo:font-weight="normal" style:font-weight-asian="normal" style:font-weight-complex="normal"/>
    </style:style>
    <style:style style:name="T9" style:family="text">
      <style:text-properties fo:font-size="14pt" fo:font-weight="normal" style:font-size-asian="14pt" style:font-weight-asian="normal" style:font-size-complex="14pt" style:font-weight-complex="normal"/>
    </style:style>
    <style:style style:name="T10" style:family="text">
      <style:text-properties fo:font-size="14pt" fo:language="pl" fo:country="PL" fo:font-style="normal" fo:font-weight="normal" style:font-size-asian="14pt" style:font-style-asian="normal" style:font-weight-asian="normal" style:font-size-complex="14pt" style:font-style-complex="normal" style:font-weight-complex="normal"/>
    </style:style>
    <style:style style:name="T11" style:family="text">
      <style:text-properties fo:font-size="14pt" fo:font-weight="bold" style:font-size-asian="14pt" style:font-weight-asian="bold" style:font-size-complex="14pt" style:font-weight-complex="bold"/>
    </style:style>
    <style:style style:name="T12" style:family="text">
      <style:text-properties fo:font-variant="normal" fo:text-transform="none" fo:color="#222222" style:font-name="Times New Roman" fo:font-size="14pt" fo:letter-spacing="normal" fo:font-style="normal" fo:font-weight="normal" style:font-size-asian="14pt" style:font-size-complex="14pt"/>
    </style:style>
    <style:style style:name="T13" style:family="text">
      <style:text-properties fo:font-variant="normal" fo:text-transform="none" fo:color="#222222" style:font-name="Times New Roman" fo:letter-spacing="normal" fo:font-style="normal" fo:font-weight="normal"/>
    </style:style>
    <style:style style:name="T14" style:family="text">
      <style:text-properties style:font-name="Times New Roman"/>
    </style:style>
    <style:style style:name="T15" style:family="text">
      <style:text-properties style:font-name="Times New Roman" fo:font-size="14pt" fo:font-weight="normal" style:font-size-asian="14pt" style:font-weight-asian="normal" style:font-size-complex="14pt" style:font-weight-complex="normal"/>
    </style:style>
    <style:style style:name="T16" style:family="text">
      <style:text-properties style:font-name="Times New Roman" fo:font-size="14pt" style:font-size-asian="14pt" style:font-size-complex="14pt"/>
    </style:style>
    <style:style style:name="T17" style:family="text">
      <style:text-properties style:font-name="Times New Roman" fo:font-size="14pt" fo:font-weight="bold" style:font-size-asian="14pt" style:font-weight-asian="bold" style:font-size-complex="14pt" style:font-weight-complex="bold"/>
    </style:style>
    <style:style style:name="T18" style:family="text">
      <style:text-properties style:font-name="Times New Roman" fo:font-weight="normal" style:font-weight-asian="normal" style:font-name-complex="Times New Roman" style:font-weight-complex="normal"/>
    </style:style>
    <style:style style:name="T19" style:family="text">
      <style:text-properties style:font-name="Times New Roman" fo:font-weight="normal" style:font-weight-asian="normal" style:font-weight-complex="normal"/>
    </style:style>
    <style:style style:name="T20" style:family="text">
      <style:text-properties style:font-name="Times New Roman" fo:font-weight="bold" style:font-weight-asian="bold" style:font-name-complex="Times New Roman" style:font-weight-complex="bold"/>
    </style:style>
    <style:style style:name="T21" style:family="text">
      <style:text-properties style:font-name="Times New Roman" fo:font-weight="bold" officeooo:rsid="000e4415" style:font-weight-asian="bold" style:font-name-complex="Times New Roman" style:font-weight-complex="bold"/>
    </style:style>
    <style:style style:name="T22" style:family="text">
      <style:text-properties style:font-name="Times New Roman" fo:font-weight="bold" style:font-weight-asian="bold" style:font-weight-complex="bold"/>
    </style:style>
    <style:style style:name="T23" style:family="text">
      <style:text-properties style:font-name="Times New Roman" style:font-name-complex="Times New Roman"/>
    </style:style>
    <style:style style:name="T24" style:family="text">
      <style:text-properties style:font-name="Times New Roman" officeooo:rsid="000e4415" style:font-name-complex="Times New Roman"/>
    </style:style>
    <style:style style:name="T25" style:family="text">
      <style:text-properties fo:font-weight="bold" style:font-weight-asian="bold" style:font-weight-complex="bold"/>
    </style:style>
    <style:style style:name="T26" style:family="text">
      <style:text-properties fo:font-style="normal" fo:font-weight="bold" style:font-style-asian="normal" style:font-weight-asian="bold" style:font-style-complex="normal" style:font-weight-complex="bold"/>
    </style:style>
    <style:style style:name="T27" style:family="text">
      <style:text-properties style:font-name-asian="TimesNewRoman" style:font-name-complex="TimesNewRoman"/>
    </style:style>
    <style:style style:name="T28" style:family="text">
      <style:text-properties fo:language="pl" fo:country="PL" fo:font-style="normal" fo:font-weight="normal" style:font-style-asian="normal" style:font-weight-asian="normal" style:font-style-complex="normal" style:font-weight-complex="normal"/>
    </style:style>
    <text:list-style style:name="L1">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1" text:start-value="1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text:start-value="1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text:start-value="1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1" text:start-value="1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1" text:start-value="1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style:num-suffix="." style:num-format="1" text:start-value="1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style:num-suffix="." style:num-format="1" text:start-value="1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style:num-suffix="." style:num-format="1" text:start-value="1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style:num-suffix="." style:num-format="1" text:start-value="2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Numbering_20_Symbols" style:num-suffix="." style:num-format="1" text:start-value="2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Numbering_20_Symbols" style:num-suffix="." style:num-format="1" text:start-value="2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image text:level="1"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1.27cm" fo:text-indent="-0.635cm" fo:margin-left="1.27cm"/>
        </style:list-level-properties>
      </text:list-level-style-image>
      <text:list-level-style-image text:level="2"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1.905cm" fo:text-indent="-0.635cm" fo:margin-left="1.905cm"/>
        </style:list-level-properties>
      </text:list-level-style-image>
      <text:list-level-style-image text:level="3"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2.54cm" fo:text-indent="-0.635cm" fo:margin-left="2.54cm"/>
        </style:list-level-properties>
      </text:list-level-style-image>
      <text:list-level-style-image text:level="4"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3.175cm" fo:text-indent="-0.635cm" fo:margin-left="3.175cm"/>
        </style:list-level-properties>
      </text:list-level-style-image>
      <text:list-level-style-image text:level="5"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3.81cm" fo:text-indent="-0.635cm" fo:margin-left="3.81cm"/>
        </style:list-level-properties>
      </text:list-level-style-image>
      <text:list-level-style-image text:level="6"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4.445cm" fo:text-indent="-0.635cm" fo:margin-left="4.445cm"/>
        </style:list-level-properties>
      </text:list-level-style-image>
      <text:list-level-style-image text:level="7"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5.08cm" fo:text-indent="-0.635cm" fo:margin-left="5.08cm"/>
        </style:list-level-properties>
      </text:list-level-style-image>
      <text:list-level-style-image text:level="8"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5.715cm" fo:text-indent="-0.635cm" fo:margin-left="5.715cm"/>
        </style:list-level-properties>
      </text:list-level-style-image>
      <text:list-level-style-image text:level="9"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6.35cm" fo:text-indent="-0.635cm" fo:margin-left="6.35cm"/>
        </style:list-level-properties>
      </text:list-level-style-image>
      <text:list-level-style-image text:level="10" xlink:href="Pictures/100007AC0000018B0000018BFAC46F719D4788D8.svg" xlink:type="simple" xlink:show="embed" xlink:actuate="onLoad">
        <style:list-level-properties text:list-level-position-and-space-mode="label-alignment" style:vertical-pos="middle" style:vertical-rel="line" fo:width="0.422cm" fo:height="0.422cm">
          <style:list-level-label-alignment text:label-followed-by="listtab" text:list-tab-stop-position="6.985cm" fo:text-indent="-0.635cm" fo:margin-left="6.985cm"/>
        </style:list-level-properties>
      </text:list-level-style-image>
    </text:list-style>
    <text:list-style style:name="L24">
      <text:list-level-style-image text:level="1"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1.27cm" fo:text-indent="-0.635cm" fo:margin-left="1.27cm"/>
        </style:list-level-properties>
      </text:list-level-style-image>
      <text:list-level-style-image text:level="2"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1.905cm" fo:text-indent="-0.635cm" fo:margin-left="1.905cm"/>
        </style:list-level-properties>
      </text:list-level-style-image>
      <text:list-level-style-image text:level="3"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2.54cm" fo:text-indent="-0.635cm" fo:margin-left="2.54cm"/>
        </style:list-level-properties>
      </text:list-level-style-image>
      <text:list-level-style-image text:level="4"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3.175cm" fo:text-indent="-0.635cm" fo:margin-left="3.175cm"/>
        </style:list-level-properties>
      </text:list-level-style-image>
      <text:list-level-style-image text:level="5"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3.81cm" fo:text-indent="-0.635cm" fo:margin-left="3.81cm"/>
        </style:list-level-properties>
      </text:list-level-style-image>
      <text:list-level-style-image text:level="6"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4.445cm" fo:text-indent="-0.635cm" fo:margin-left="4.445cm"/>
        </style:list-level-properties>
      </text:list-level-style-image>
      <text:list-level-style-image text:level="7"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5.08cm" fo:text-indent="-0.635cm" fo:margin-left="5.08cm"/>
        </style:list-level-properties>
      </text:list-level-style-image>
      <text:list-level-style-image text:level="8"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5.715cm" fo:text-indent="-0.635cm" fo:margin-left="5.715cm"/>
        </style:list-level-properties>
      </text:list-level-style-image>
      <text:list-level-style-image text:level="9"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6.35cm" fo:text-indent="-0.635cm" fo:margin-left="6.35cm"/>
        </style:list-level-properties>
      </text:list-level-style-image>
      <text:list-level-style-image text:level="10" xlink:href="Pictures/100003A500000164000001C8A5B2E84C42C85B96.svg" xlink:type="simple" xlink:show="embed" xlink:actuate="onLoad">
        <style:list-level-properties text:list-level-position-and-space-mode="label-alignment" style:vertical-pos="middle" style:vertical-rel="line" fo:width="0.379cm" fo:height="0.487cm">
          <style:list-level-label-alignment text:label-followed-by="listtab" text:list-tab-stop-position="6.985cm" fo:text-indent="-0.635cm" fo:margin-left="6.985cm"/>
        </style:list-level-properties>
      </text:list-level-style-image>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6">P R O T O K Ó Ł Nr XLIX/17</text:p>
      <text:p text:style-name="P42">z sesji Rady Miejskiej Mieroszowa</text:p>
      <text:p text:style-name="P42">w dniu 28 grudnia 2017 r.</text:p>
      <text:p text:style-name="P42">w Urzędzie Miejskim w Mieroszowie</text:p>
      <text:p text:style-name="P42"/>
      <text:p text:style-name="P43"/>
      <text:p text:style-name="P45">Godzina rozpoczęcia : 13 : 00 </text:p>
      <text:p text:style-name="P45">Godzina zakończenia : 17 : 15</text:p>
      <text:p text:style-name="P45"/>
      <text:p text:style-name="P47"><text:span text:style-name="T2">Ad. 1 Otwarcia sesji dokonała Przewodnicząca Rady Miejskiej Mieroszowa <text:line-break/>- Pani Maria Chmielnicka. </text:span><text:span text:style-name="T1">Stwierdziła, że na</text:span><text:span text:style-name="T2"> </text:span><text:span text:style-name="T1">stan 15 Radnych Rady Miejskiej obecnych jest 14 radnych, czyli ustawowa większość do podejmowania prawomocnych decyzji.</text:span></text:p>
      <text:p text:style-name="P47"><text:span text:style-name="T1">Lista obecności stanowi załącznik Nr </text:span><text:span text:style-name="T2">1a</text:span><text:span text:style-name="T1"> do niniejszego protokołu.</text:span></text:p>
      <text:p text:style-name="P47"><text:span text:style-name="T1">Lista obecności zaproszonych gości stanowi załącznik Nr </text:span><text:span text:style-name="T2">1b </text:span><text:span text:style-name="T1">do niniejszego protokołu</text:span></text:p>
      <text:p text:style-name="P47"><text:span text:style-name="T2">Pani Przewodnicząca </text:span><text:span text:style-name="T1">powitała zaproszonych gości :</text:span></text:p>
      <text:list xml:id="list718671234" text:style-name="WW8Num2">
        <text:list-item>
          <text:p text:style-name="P44">Z-cę Burmistrza – Pana Rafała Dzimirę,</text:p>
        </text:list-item>
        <text:list-item>
          <text:p text:style-name="P44">Przedstawicielki Rady Seniorów,</text:p>
        </text:list-item>
        <text:list-item>
          <text:p text:style-name="P44">Prezesa Spółki ZGKiM Mieroszów – Pana Sylwestra Topolskiego, </text:p>
        </text:list-item>
        <text:list-item>
          <text:p text:style-name="P44">Kierowników Referatów.</text:p>
        </text:list-item>
      </text:list>
      <text:p text:style-name="P48">Ad.2. Przewodnicząca odczytała proponowany porządek obrad i poddała go pod głosowanie :</text:p>
      <text:list xml:id="list3624668920" text:style-name="WW8Num1">
        <text:list-item>
          <text:p text:style-name="P18"><text:s/>Otwarcie sesji. </text:p>
        </text:list-item>
      </text:list>
      <text:list xml:id="list2446525485" text:style-name="L1">
        <text:list-item>
          <text:p text:style-name="P19">Przedstawienie porz<text:span text:style-name="T27">ą</text:span>dku obrad.</text:p>
        </text:list-item>
      </text:list>
      <text:list xml:id="list1952542017" text:style-name="L2">
        <text:list-item>
          <text:p text:style-name="P20">Przyj<text:span text:style-name="T27">ę</text:span>cie protokołów z poprzednich sesji Rady Miejskiej.</text:p>
        </text:list-item>
      </text:list>
      <text:list xml:id="list1200202427" text:style-name="L3">
        <text:list-item>
          <text:p text:style-name="P21">Sprawozdanie Burmistrza z działalno<text:span text:style-name="T27">ś</text:span>ci w okresie mi<text:span text:style-name="T27">ę</text:span>dzysesyjnym – zapytania Radnych.</text:p>
        </text:list-item>
      </text:list>
      <text:list xml:id="list3156260670" text:style-name="L4">
        <text:list-item>
          <text:p text:style-name="P22">Sprawozdanie z wykonania uchwał Rady Miejskiej.</text:p>
        </text:list-item>
      </text:list>
      <text:list xml:id="list2699888675" text:style-name="L5">
        <text:list-item>
          <text:p text:style-name="P23">Projektu uchwały Rady Miejskiej Mieroszowa w sprawie Zmiany Studium uwarunkowa<text:span text:style-name="T27">ń </text:span>i kierunków zagospodarowania przestrzennego miasta i gminy Mieroszów.</text:p>
        </text:list-item>
      </text:list>
      <text:list xml:id="list2124088359" text:style-name="L6">
        <text:list-item>
          <text:p text:style-name="P24">Projekt uchwały Rady Miejskiej Mieroszowa w sprawie przyst<text:span text:style-name="T27">ą</text:span>pienia do sporz<text:span text:style-name="T27">ą</text:span>dzenia miejscowego</text:p>
        </text:list-item>
      </text:list>
      <text:p text:style-name="P25"><text:tab/>planu zagospodarowania przestrzennego dla obszaru w rejonie skrzy<text:span text:style-name="T27">ż</text:span>owania dróg powiatowych</text:p>
      <text:p text:style-name="P25"><text:soft-page-break/><text:tab/>w Rybnicy Le<text:span text:style-name="T27">ś</text:span>nej w gminie Mieroszów.</text:p>
      <text:list xml:id="list866318604" text:style-name="L7">
        <text:list-item>
          <text:p text:style-name="P26">Projekt uchwały Rady Miejskiej Mieroszowa w sprawie przyj<text:span text:style-name="T27">ę</text:span>cia „Programu opieki nad zwierz<text:span text:style-name="T27">ę</text:span>tami bezdomnymi oraz zapobiegania bezdomno<text:span text:style-name="T27">ś</text:span>ci zwierz<text:span text:style-name="T27">ą</text:span>t na terenie Gminy Mieroszów w 2018 roku”.</text:p>
        </text:list-item>
      </text:list>
      <text:list xml:id="list2502715188" text:style-name="L8">
        <text:list-item>
          <text:p text:style-name="P27">Projekt uchwały Rady Miejskiej Mieroszowa w sprawie wprowadzenia zmian w bud<text:span text:style-name="T27">ż</text:span>ecie gminy</text:p>
        </text:list-item>
      </text:list>
      <text:p text:style-name="P25"><text:tab/>Mieroszów na 2017 rok.</text:p>
      <text:list xml:id="list1341663265" text:style-name="L9">
        <text:list-item>
          <text:p text:style-name="P28">Projekt Uchwały Bud<text:span text:style-name="T27">ż</text:span>etowej Gminy Mieroszów na 2018 r.</text:p>
        </text:list-item>
      </text:list>
      <text:list xml:id="list2442375784" text:style-name="L10">
        <text:list-item>
          <text:p text:style-name="P29">Projekt uchwały Rady Miejskiej Mieroszowa w sprawie przyj<text:span text:style-name="T27">ę</text:span>cia Wieloletniej Prognozy Finansowej</text:p>
        </text:list-item>
      </text:list>
      <text:p text:style-name="P25"><text:tab/>Gminy Mieroszów na lata 2018-2024.</text:p>
      <text:list xml:id="list1009312184" text:style-name="L11">
        <text:list-item>
          <text:p text:style-name="P30">Projekt uchwały Rady Miejskiej Mieroszowa w sprawie przyj<text:span text:style-name="T27">ę</text:span>cia wieloletniego programu</text:p>
        </text:list-item>
      </text:list>
      <text:p text:style-name="P25"><text:tab/>gospodarowania mieszkaniowym zasobem gminy Mieroszów na lata 2017-2022.</text:p>
      <text:list xml:id="list625974897" text:style-name="L12">
        <text:list-item>
          <text:p text:style-name="P31">Projekt uchwały Rady Miejskiej Mieroszowa w sprawie zmiany Uchwały Nr XXXV/166/09 Rady</text:p>
        </text:list-item>
      </text:list>
      <text:p text:style-name="P25"><text:tab/>Miejskiej Mieroszowa z dnia 27 marca 2009 roku w sprawie ustalenia regulaminu okre<text:span text:style-name="T27">ś</text:span>laj<text:span text:style-name="T27">ą</text:span>cego</text:p>
      <text:p text:style-name="P25"><text:tab/>wysoko<text:span text:style-name="T27">ść </text:span>stawek i szczegółowe warunki przyznawania dodatków do wynagrodzenia zasadniczego,</text:p>
      <text:p text:style-name="P25"><text:tab/>szczegółowe warunki obliczania i wypłacania wynagrodzenia za godziny ponadwymiarowe</text:p>
      <text:p text:style-name="P25"><text:tab/>i godziny zast<text:span text:style-name="T27">ę</text:span>pstw dora<text:span text:style-name="T27">ź</text:span>nych, oraz wysoko<text:span text:style-name="T27">ś</text:span>ci i warunki wypłacania nagród i innych <text:span text:style-name="T27">ś</text:span>wiadcze<text:span text:style-name="T27">ń</text:span></text:p>
      <text:p text:style-name="P35"><text:span text:style-name="T5"><text:tab/>wynikaj</text:span><text:span text:style-name="T7">ą</text:span><text:span text:style-name="T5">cych ze stosunku pracy nauczycieli zatrudnionych w szkołach prowadzonych przez Gmin</text:span><text:span text:style-name="T7">ę</text:span></text:p>
      <text:p text:style-name="P25"><text:tab/>Mieroszów.</text:p>
      <text:list xml:id="list8007317" text:style-name="L13">
        <text:list-item>
          <text:p text:style-name="P36"><text:span text:style-name="T5">Projekt uchwały Rady Miejskiej Mieroszowa w sprawie Gminnego Programu Rozwi</text:span><text:span text:style-name="T7">ą</text:span><text:span text:style-name="T5">zywania</text:span></text:p>
        </text:list-item>
      </text:list>
      <text:p text:style-name="P25"><text:tab/>problemów Alkoholowych dla Gminy Mieroszów na rok 2018.</text:p>
      <text:list xml:id="list3171135087" text:style-name="L14">
        <text:list-item>
          <text:p text:style-name="P32">Projekt uchwały Rady Miejskiej Mieroszowa w sprawie zatwierdzenia planu pracy Komisji Ogólnej</text:p>
        </text:list-item>
      </text:list>
      <text:p text:style-name="P25"><text:tab/>na I półrocze 2018 roku.</text:p>
      <text:list xml:id="list1284632812" text:style-name="L15">
        <text:list-item>
          <text:p text:style-name="P33">Projekt uchwały Rady Miejskiej Mieroszowa w sprawie zatwierdzenia planu pracy Komisji</text:p>
        </text:list-item>
      </text:list>
      <text:p text:style-name="P25"><text:tab/>Rewizyjnej na I półrocze 2018 roku.</text:p>
      <text:list xml:id="list140817541" text:style-name="L16">
        <text:list-item>
          <text:p text:style-name="P37"><text:span text:style-name="T5">Protokół Komisji Rewizyjnej z czynno</text:span><text:span text:style-name="T7">ś</text:span><text:span text:style-name="T5">ci kontrolnych w zakresie delegacji słu</text:span><text:span text:style-name="T7">ż</text:span><text:span text:style-name="T5">bowych burmistrzów, pracowników oraz Radnych za 2016 rok w porównaniu do roku 2015.</text:span></text:p>
        </text:list-item>
      </text:list>
      <text:list xml:id="list3215336352" text:style-name="L17">
        <text:list-item>
          <text:p text:style-name="P38"><text:span text:style-name="T5">Protokół Komisji Rewizyjnej z czynno</text:span><text:span text:style-name="T7">ś</text:span><text:span text:style-name="T5">ci kontrolnych w zakresie wydatkowania publicznych</text:span></text:p>
        </text:list-item>
      </text:list>
      <text:p text:style-name="P35"><text:span text:style-name="T7"><text:tab/>ś</text:span><text:span text:style-name="T5">rodków finansowych przez Ochotnicze Stra</text:span><text:span text:style-name="T7">ż</text:span><text:span text:style-name="T5">e Po</text:span><text:span text:style-name="T7">ż</text:span><text:span text:style-name="T5">arne z terenu gminy Mieroszów za 2016 r.</text:span></text:p>
      <text:list xml:id="list3174708275" text:style-name="L18">
        <text:list-item>
          <text:p text:style-name="P39"><text:span text:style-name="T5">Interpelacje, zapytania i o</text:span><text:span text:style-name="T7">ś</text:span><text:span text:style-name="T5">wiadczenia Radnych – odpowiedzi Burmistrza.</text:span></text:p>
        </text:list-item>
      </text:list>
      <text:list xml:id="list2284109028" text:style-name="L19">
        <text:list-item>
          <text:p text:style-name="P34">Odpowiedzi na interpelacje zgłoszone na poprzednich sesjach.</text:p>
        </text:list-item>
      </text:list>
      <text:list xml:id="list578748483" text:style-name="L20">
        <text:list-item>
          <text:p text:style-name="P40"><text:span text:style-name="T5">Wolne wnioski, informacje, apele, w tym mieszka</text:span><text:span text:style-name="T7">ń</text:span><text:span text:style-name="T5">cy.</text:span></text:p>
        </text:list-item>
      </text:list>
      <text:list xml:id="list2812787580" text:style-name="L21">
        <text:list-item>
          <text:p text:style-name="P41"><text:span text:style-name="T6">Zako</text:span><text:span text:style-name="T7">ń</text:span><text:span text:style-name="T6">czenie obrad. </text:span></text:p>
          <text:p text:style-name="P3"/>
        </text:list-item>
      </text:list>
      <text:p text:style-name="P2"/>
      <text:p text:style-name="P6"><text:span text:style-name="T25">Burmistrz Mieroszowa</text:span> powiedział, że chciałby wnieść zasadniczą zmianę do porządku dzisiejszego posiedzenia Rady Miejskiej. Chodzi o wykreślenie z porządku obrad punktów: 10 i 11, czyli Projekt Uchwały Budżetowej Gminy Mieroszów na 2018 rok oraz Projekt Uchwały dotyczący Wieloletniej Prognozy Finansowej. Dlaczego? Chciałbym to uzasadnić, Pani Przewodnicząca jeżeli mogę. Wczoraj w godzinach popołudniowych <text:s/>do Urzędu <text:soft-page-break/>Miejskiego wpłynęło pismo z Regionalnej Izby Obrachunkowej mówiące o tym, że z informacji przekazanej do wiadomości Regionalnej Izby Obrachunkowej we Wrocławiu przez Radnych Gminy Mieroszów wynika, że Burmistrz Mieroszowa decyzjami o numerach itd. nie będę czytał chodzi o decyzje dotyczące nadpłaty podatku przez WZWiK i tu jest cały opis sytuacji, którą państwo lepiej lub gorzej znają, ale chciałbym się skupić na przedostatnim zdaniu, które Regionalna Izba Obrachunkowa pisze: w związku z powyższym w Uchwale Budżetowej na rok 2018 należy dokonać stosownego obniżenia dochodów z tytułu wpływów z podatku od nieruchomości o kwotę nadpłaty wynikającą z prawomocnych decyzji i dlaczego proszę o wykreślenie, czyli żebyście dzisiaj nie uchwalali tego budżetu. Dlatego, że Regionalna Izba Obrachunkowa jednocześnie informuje, że w przypadku nie dokonania zmian w uchwale budżetowej, Kolegium Izby rozważy celowość podjęcia udziału nadzorczych co może skutkować tym, że RIO uchyli w całości Uchwałę Budżetową, a wtedy są jeszcze większe zagrożenia wynikające ze spięcia budżetu. To jest pismo, które przyszło wczoraj w godzinach popołudniowych i tak samo ja, jak i państwo jesteśmy zaskoczeni tym, więc ja nie mam wyboru jak dzisiaj niestety przygotowaną Uchwałę Budżetową wycofać z porządku obrad. Myślę, że to nie wiem, trzeba będzie głosować czy też nie, natomiast dla mnie to jest jednoznaczne. Dlaczego tak jest, otóż dzisiaj przyszło kolejne pismo mówiące o tym, że do Głównego Rzecznika Dyscypliny Finansów Publicznych w Warszawie zostało wysłane pismo, to jest pismo które chciałem państwu przeczytać na Komisji przed świętami, kiedy życzyłem wszystkim żebyśmy grali do jednej bramki. Tam było napisane, że przekazuję w załączeniu zgodnie z właściwością pismo Radnych Gminy Mieroszów z dnia 29.11.2017 r. wraz z otrzymanymi załącznikami w związku z wymienionymi w piśmie okolicznościami wskazującymi na naruszenie dyscypliny finansów publicznych w Urzędzie Gminy Mieroszów. To było tajemnicze, Radni Gminy Mieroszów, nie wiadomo było kto. Natomiast już w tym piśmie, które państwo już też otrzymali bo to przyszło do Biura Rady Miejskiej również dzisiaj jest pismo do Głównego Rzecznika Dyscypliny Finansów Publicznych, nadawca: Radni Gminy Mieroszów, podpisane przez dwie osoby, ale o tym za chwilę. Proszę państwa, jak państwo wiedzą, sprawa WZWiK jest to sprawa, którą gmina Mieroszów zastała w roku 2015, już za mojej kadencji – chodzi o nadpłatę 2011 – 2013. Gmina Mieroszów świadomie pobierała nadpłacony podatek, był on odkładany na subkonto, czyli nie swojego nie ruszamy, ale w <text:soft-page-break/>roku 2014 przed rozpoczęciem mojej kadencji całe to subkonto zostało rozwiązane i pieniądze zostały przekazane na inne cele. W związku z powyższym, żeby nie narazić się na zarzut bezczynności Burmistrza w roku 2015 zostały wydane decyzje mówiące o tej nadpłacie dla Wałbrzyskiego Związku Wodociągów i Kanalizacji. Do dnia dzisiejszego są prowadzone negocjacje mówiące o tym, w jaki sposób to spłacić, jak odroczyć, czy nie można tego skompensować z bezumownym korzystaniem z naszych działek. Mniej więcej te kwoty się równoważą, to tyle tytułem mniej więcej opisu sytuacji. Ja to oczywiście, szerzej opiszę w najbliższym czasie. Do czego zmierzam? </text:p>
      <text:p text:style-name="P7">Zmierzam do tego, że w chwili obecnej osoby, które to podpisały, czyli Pan Ryszard Gubernat, Pani Dorota Skibska mało tego, wysłali taką informację w których jest, nie będę tego czytał, nie ma takiej potrzeby, jest mnóstwo przekłamań i rzeczy, które nie miały w ogóle miejsca. Poszły do wiadomości Kancelarii Prezesa Rady Ministrów, do Ministerstwa Finansów, no i rzecz jasna do RIO we Wrocławiu, skąd otrzymaliśmy to pismo. Natomiast, cała sprawa zaczęła się od wysłania pisma do Głównego Rzecznika Dyscypliny Finansowej w Warszawie. Czym to będzie skutkowało? Oczywiście postępowanie dotyczące naruszenia dyscypliny finansów publicznych, no bo chyba nikt sobie nie wyobraża, że Burmistrz wydając decyzję, no bo musiał wydać w ciągu 30 dni jest w stanie zwrócić 1 200 000 zł, które tak naprawdę było, nazywając tak kolokwialnie „trupem z szafy” po poprzedniej kadencji. Dlatego, trwały tak długo te negocjacje mało tego, w dniu 5 i 7.12.2017 r. również byłem na tych spotkaniach, zarówno w Urzędzie Miejskim w Wałbrzychu jak również, miałem spotkanie z Panem Mielniczukiem, czyli szefem WZWiK i dochodziliśmy już do porozumienia jak bezboleśnie gminę Mieroszów przeprowadzić przez, no przez tą trudną sprawę. Więc, co robią Radni Rady Miejskiej Mieroszowa: Pani Dorota Skibska i Pan Ryszard Gubernat. Nie wiem co nimi kierowało, ale powiem państwu szczerze, że różne słowa mi się cisną na usta, żeby określić mniej więcej tego typu postępowanie. To proszę państwa, tego typu pisma, one oczywiście dokuczą Burmistrzowi, natomiast ja przed Rzecznikiem Dyscypliny Finansów na pewno się wytłumaczę bo mam mnóstwo dokumentów, jak przebiegało postępowanie ugodowe itd. Z czym to się wiąże proszę państwa? Na styczeń zostanie przygotowany budżet, w którym nie będzie żadnych inwestycji oprócz dokończenia szkoły, no bo żeby nie stracić funduszy musimy ją dokończyć. Chciałbym Państwu powiedzieć, żeby było jasno i wyraźnie, podpisane to <text:soft-page-break/>zostało jako Radni Rady Miejskiej Mieroszowa. Mam nadzieję, że państwo niektórzy Radni, zaprotestują przeciwko tego typu praktykom dlatego, że to są dwie osoby i może to będą mocne słowa, ale w mojej ocenie nie są godnymi tego, żeby być Radnymi Rady Miejskiej Mieroszowa. Dlatego, bardzo proszę o to, żeby dzisiaj nie podejmować tej uchwały bo i tak będzie uchylona przez RIO. Ja przygotuję na styczeń nową uchwałę, ale ona będzie naprawdę ze szkodą dla mieszkańców. Proszę mieć tego świadomość. To są działania haniebne, dziękuje bardzo. </text:p>
      <text:p text:style-name="P7"/>
      <text:p text:style-name="P7"><text:span text:style-name="T25">Radna – Pani Dorota Skibska</text:span> powiedziała, że Pan Burmistrz mówi o haniebnym zachowaniu Radnych, którzy podpisali to pismo. Tak naprawdę, to haniebne zachowanie jest Pana ponieważ, chciał Pan nam wcisnąć budżet ukrywając ten dług, który Pan posiada za tej kadencji. <text:s/>Miał Pan cztery lata na to, żeby przedstawić nam jak Pan chce rozwiązać ten problem. My, głosując za tym budżetem, musielibyśmy przymknąć oko i to nas oskarżano by o to, że mając taką informację, że jest taki dług to my przyklepujemy coś takiego. Pan Burmistrz nie ma zamiaru tego długu ujmować w budżecie, więc jakby oszukuje i mieszkańców i Radnych bo głosując za budżetem, w którym nie ma wzmianki o długu, no to przepraszam bardzo. Z tego co wiem, były różne propozycje na spłatę tego długu, a Pan wszystkie odrzucił, Pan zawsze ma swoje najważniejsze, ostateczne zdanie. Ostatecznie chciał Pan oszukać tak naprawdę mieszkańców i nas; długi trzeba spłacać niestety, czy to są zaległe, czy obecne. </text:p>
      <text:p text:style-name="P7"/>
      <text:p text:style-name="P7"><text:span text:style-name="T25">Radny – Pan Dariusz Szmulik</text:span> poinformował, że z niedowierzaniem słucha tego wszystkiego, jak i tych treści zawartych w tych pismach. Posługiwanie się stwierdzeniem „Radni Mieroszowa” jest wielkim nadużyciem; powinno być napisane „dwoje Radnych Mieroszowa”.</text:p>
      <text:p text:style-name="P7">Radny zwrócił się do Pani Przewodniczącej: czy to przez Pani ręce przeszło to pismo? </text:p>
      <text:p text:style-name="P7"/>
      <text:p text:style-name="P7"><text:span text:style-name="T25">Przewodnicząca Rady Miejskiej Mieroszowa – Pani Maria Chmielnicka</text:span> odpowiedziała, że nie. <text:s/></text:p>
      <text:p text:style-name="P7"/>
      <text:p text:style-name="P7"><text:span text:style-name="T25">Radny – Pan Dariusz Szmulik </text:span>stwierdził, że Pani Przewodnicząca nic nie wiedziała: w <text:soft-page-break/>mojej ocenie jest to postępowanie podłe i nikczemne. Ponieważ wszyscy wiedzieliśmy, że ten dług istniał i Pan Burmistrz został przez nas zobowiązany do podjęcia negocjacji. Może nam tutaj Pan Burmistrz opisze, opowie o tych negocjacjach, ale takie działanie, jest podłe i proszę mnie jako Radnego do tego nie mieszać. Ja również uważam, że ten termin jest nie bez przyczyny – koniec grudnia, kiedy uchwala się budżet gminy Mieroszów. Dlaczego, nie w styczniu czy w lutym, tylko akurat teraz? Jest to w mojej ocenie działanie na niekorzyść gminy i działanie na niekorzyść mieszkańców, bo z takich decyzji będziecie się państwo tłumaczyć - Pani Dorota Skibska i Pan Ryszard Gubernat. Ja już dzisiaj miałem tego przykład idąc tutaj po drodze. To jest rozwój gminy? To wy dbacie o rozwój gminy? O mieszkańców?</text:p>
      <text:p text:style-name="P7"/>
      <text:p text:style-name="P7"><text:span text:style-name="T25">Radny – Pan Ryszard Gubernat </text:span>powiedział, że dwudziestego któregoś, nie pamięta dokładnie którego Pan Burmistrz przegrał sprawę w SKO. Uznał Pan swoje długi w 2015 r., w listopadzie albo w grudniu, czego następstwem były karne odsetki przewidziane nie płaceniem tego zadłużenia. Po drugie, na komisji pytałem dwa razy, czy gmina ma jakieś zobowiązania w stosunku do WZWiK. Jaką otrzymałem odpowiedź? Żadną i Pan uważa, że my postąpiliśmy jak to Pan nazwał haniebnie i jeszcze różnych zwrotów Pan użył, ja jestem do tego przyzwyczajony. Po prostu pytałem się, gdzie są spłaty długu w tym budżecie. Nie ma, nie ma długu, to wszystko jest tutaj napisane. Kluczową sprawą, było to podpisanie zobowiązań w 2015 roku, Pan to wziął na siebie. Są trzy wyroki, czyli jeden wyrok to jest SKO i nie można przyjmować budżetu obciążonego o 1 158 000 zł przy założeniu, że to są zobowiązania. Jeśli chodzi o ostatnie słowo to ten rozwój w planie inwestycyjnym jest 3 091 991 zł, to w ogóle to są środki niezbędne do realizacji w 2017 – <text:s text:c="17"/>6 387 000 zł. W związku z tym, niech Pan nie mówi, że Pan tu skasuje bo my napisaliśmy, jak Pan to ujął pisma hańbiące. To nie są pisma hańbiące, to są pisma, które określają, jaki jest stan na dzisiaj. Pytałem dwa razy, czy mamy jakieś zobowiązania w stosunku do WZWiK, otrzymałem odpowiedź, że nie mamy i tyle w tym temacie. </text:p>
      <text:p text:style-name="P7"/>
      <text:p text:style-name="P7">Odnosząc się do wypowiedzi Radnego, <text:span text:style-name="T25">Burmistrz Mieroszowa</text:span> powiedział: nawiązując do kłamstw, insynuacji, manipulacji Radnego, który powtarzam nie jest godzien, żeby zasiadać w tej radzie i mówię o Panu Gubernacie. Jestem przyzwyczajony, jeżeli ktokolwiek chce <text:soft-page-break/>powiedzieć, że ja kiedykolwiek powiedziałem, że my nie mamy żadnego zobowiązania to jest kłamcą. Pan kłamie bo raz kolejny. To, o czym mówi Pan Gubernat, on nie ma wiedzy podstawowej. SKO wydało decyzje mówiące o tym, że Burmistrz nie wydając decyzji wobec WZWiK mówiącej o nadpłacie co było roztrząsane od 2010 roku przypominam, w całym zarzewiem było wyjście gminy Mieroszów z Wałbrzyskiego Związku Wodociągów i Kanalizacji. M.in. Radni obecnej kadencji też za tym głosowali, ja od początku mówiłem, że to jest duży błąd. To był duży błąd, którego konsekwencje ponoszę ja. Dlatego, że decyzja SKO mówi o tym, że Burmistrz jeżeli nie podejmie tej decyzji i nie wyda tych decyzji o nadpłacie będzie uznany jako winnym bezczynności. Ja nie mogłem być bezczynnym, więc wydałem decyzje które, tylko i wyłącznie potwierdzały to, o czym nie mogły się dogadać komisje trójstronne od 2010 r. do 2014 r. Przypominam, że nadpłata była znana gminie Mieroszów, poprzedniemu Burmistrzowi, poprzedniej kadencji Rady również i była odkładana na subkoncie. Czyli, to co wiemy, że do nas nie należy, odkładamy na subkonto. W 2014 roku wszystkie pieniądze zostały przejedzone. Ja decyzję musiałem wydać taką, jaką wydałem bo mnie do tego obligowało prawo. Prawo też obliguje Burmistrza do tego, żeby spłacić nie będę mówił ile, to jest tajemnica skarbowa, wszyscy wiedzą o jakiej kwocie tu jest mowa. Niemożliwe do zrobienia jest spłacenie tego w ciągu 30 dni. Dlatego szereg spotkań, niezliczona ilość pism do WZWiK, na dogadanie się w jaki sposób możemy sukcesywnie też niewielkie kwoty, ale były wpłacane na konto WZWiK, żeby znowu nie był Burmistrz posądzony o jakąkolwiek bezczynność. W momencie, kiedy my dochodzimy prawie do końca negocjacji, mamy wręcz gotową ugodę w jaki sposób to porozumienie spłaty swoich zobowiązań Gminy Mieroszów powtarzam, nie Burmistrza Raczyńskiego Panie Gubernat, nie Burmistrza Raczyńskiego Pani Skibska, Gminy Mieroszów, której wy jesteście przedstawicielami niegodnymi tego miejsca w którym zasiadacie. Pan mówi, że Pan tylko zwykłe pismo napisał, stwierdzające jakieś prawdziwe okoliczności. Tak, one są prawdziwe, ale Pan działa na niekorzyść tej gminy. Pan nie ma pojęcia w jakim stadium są negocjacje, kiedy mieliśmy podejść do porozumień. Pani Skibska ma zerowe pojęcie o tym, na jakim jesteśmy etapie. No, chyba, że Pan Skibski przekazuje informacje, który w tym Związku pracuje. Proszę państwa, tu nie ma przypadków. Celowe działanie tych dwóch Radnych, doprowadzi do tego, że budżet będzie zmieniony bo jestem zmuszony przez to pismo do tych zmian. Proszę mi wierzyć, może i waszym założeniem było to, żeby <text:soft-page-break/>dokuczyć Burmistrzowi Gminy Mieroszów, nawet nie Burmistrzowi tylko Marcinowi Raczyńskiemu, to nie dokuczycie mi, co próbujecie robić od wielu, wielu miesięcy, jak nie lat. Tylko wy dokuczycie mieszkańcom tej gminy. Ja dzisiaj jestem, a w przyszłym roku może będzie ktoś inny. Każde moje działanie jest nastawione na to, żeby w gminie szły inwestycje. Robimy drogi, remontujemy szkoły, podnosimy standardy jeżeli chodzi o Mieroszowskie Centrum Kultury. Dużo się zmienia, ale jeżeli ja mam non stop rzucane kłody pod nogi. Widziałem jak były przekraczane kolejne granice haniebnych działań, natomiast to co się wydarzyło, to co zrobił Pan Gubernat jak to, że mieni się wieloletnim, najbardziej doświadczonym samorządowcem w tej gminie. Ja mam określenie na takiego samorządowca, ale go nie powiem, bo nie zniżę się do poziomu tego Pana. </text:p>
      <text:p text:style-name="P7">Ja złożyłem wniosek, poprosiłem o wyrzucenie z punktu i nie ma sensu dzisiaj debatować. Pani Skarbnik z Panią Zastępcą nie były w stanie w ciągu 5 godzin przygotować zmian, które są nie do zrobienia w takim krótkim czasie. Ustawa o finansach publicznych przewiduje nadzwyczajne wydatki, kiedy nie trzeba uchwalać tego w grudniu, ale można do końca stycznia. Jak w zeszłym roku broniłem jak lew tego, żebyśmy uchwalili w grudniu chociaż znowu Pan Gubernat mówił, że nie ma pośpiechu, możemy to zrobić w styczniu; tak teraz jest to nadzwyczajna sytuacja. To pismo mówi w prost, że nie możemy tego uchwalić przed zmianami, które będą trudne do zrealizowania i ucierpi na tym wiele inwestycji. Może chodziło o to, żeby właśnie tych inwestycji nie było, bo dlaczego Raczyński miałby je zrealizować, prawda Panie Gubernat? To co Panu przyświeca, to ktoś to musi w końcu powiedzieć. Dwadzieścia lat najgorzej wykorzystane pieniądze publiczne, to są diety dla Radnego Gubernata. To były ostatnie i najmocniejsze słowa z tego co powiedziałem, a powtórzę jeszcze raz. Te dwie osoby nie są godne, żeby zasiadać w Radzie Miejskiej gminy Mieroszów. </text:p>
      <text:p text:style-name="P10"/>
      <text:p text:style-name="P7"><text:span text:style-name="T25">Wiceprzewodnicząca Rady – Pani Justyna Pichowicz</text:span> powiedziała, że chciałaby w swoim imieniu wypowiedzieć się, jak ocenia tą sytuację. Ponieważ, jestem Radną drugą kadencję i jeśli chodzi o zdjęcie tego punktu ze względu na argumentację Pana Burmistrza oczywiście trzeba zgodzić się na zdjęcie tego z porządku obrad. Natomiast, trzy lata funkcjonowania w Radzie Miejskiej w tym składzie, który jest obecnie i sposób prowadzenia naszych obrad, przebiegu naszych obrad to nad jakimi czasem drobiazgami potrafimy rozmawiać godzinami <text:soft-page-break/>doprowadził do tego, że sytuacja w Radzie jest w tej chwili patowa, jeśli chodzi o współpracę między Radnymi i Burmistrzem. Najlepszym tego wyrazem jest to, co stało się kilka dni temu. To znaczy, że Radni postanowili w ten sposób zadziałać, ja myślę, że to jest po prostu efekt tego co dzieje się przez ostatnie lata, jeśli chodzi o naszą współpracę. To jest dramatyczne, ja nie popieram takiego działania. Uważam, że Radni, jeżeli chcą być świadomymi Radnymi, mają prawo patrzeć na ręce, krytykować, zgłaszać wnioski. Mają prawo nie zgadzać się z tym, co Pan Burmistrz proponuje do uchwalania i ja staram się być takim Radnym, który na trzeźwo to ocenia, ale nie jest dobrym działaniem, może to nie jest donoszenie, może to jest po prostu zwrócenie uwagi instytucjom na takim etapie, na jakim w tej chwili jesteśmy. Na ostatniej komisji, udało nam się pierwszy raz od trzech lat dogadać, jeśli chodzi o zmiany w budżecie. Większość Radnych poparło propozycje różnych osób, i Radnych opozycyjnych jak Burmistrz ich nazywa. Myślę, że tutaj ciężko jest stwierdzić kto jest w opozycji, a kto nie bo różnie wygląda głosowanie i to nie jest Rada, którą można dzielić na opozycje i nie opozycje; Pan Burmistrz to tak nazywa i to też jest jego prawo. Natomiast, Radni w końcu się dogadali i <text:s/>mieliśmy szansę zrealizować w 2018 r. nieduże, na miarę naszych możliwości jeśli chodzi o budżet, ale inwestycje, które by poprawiły sytuację mieszkańców. W tym momencie pozbawiamy się tych narzędzi. Ja nie wiem, nie znam sprawy na tyle wnikliwie, żeby w tej chwili zabierać głos i stając po jakiejkolwiek stronie. Myślę, że odpowiedzialność Pani Skarbnik, odpowiedzialność Pana Burmistrza jak i osób, które są odpowiedzialne przed prawem za realizację budżetu i za konstruowanie budżetu jest na tyle poważne, że nie pozwoliłyby sobie na działanie jawnie bezprawne i do tego stopnia wprowadzanie w błąd Radnych. Aczkolwiek, oczywiście jest niedosyt i brak jasnej informacji na temat tego, jak to postępowanie z WZWiK przebiegało. My nie mamy wiedzy i nie mamy takich kompetencji, żeby realizować za Burmistrza zobowiązania, które są zobowiązaniami ciążącymi na gminie od 2010 r. i też z tego względu nie uważałam, że to jest akurat temat na tyle istotny podczas głosowania budżetu na 2018 r., żebyśmy my sami jako Radni wprowadzali jakieś kwoty zadłużenia do budżetu. To nie jest nasza kompetencja. Zaczęłam mówić o tym, że są inne narzędzia. Są Komisje Rewizyjne, są pisma, są wnioski do Burmistrza. Można informacje na temat niepokojących jakiś zachowań, jeśli chodzi o konstruowanie budżetu kierować do Pani Skarbnik, do Burmistrza. Oczywiście, to jest wszystko bardzo trudne w tej gminie bo czekamy często na odpowiedzi kilkanaście dni, <text:soft-page-break/>czasem je otrzymujemy, czasem nie na piśmie itd. Lepsza byłaby komunikacja bezpośrednia i takie komunikowanie się z Radnymi, żeby po prostu nie narastały te konflikty przez miesiące i w końcu nie prowadziły do tego typu zachowań. Na prawdę trzeba <text:s/>mieć jakiś umiar i nawet przed wyborami trzeba mieć umiar i nie można działać na szkodę gminy. Z przykrością muszę stwierdzić, że po prostu w tej gminie sytuacja stała się dramatyczna. Proszę się zastanowić, jak to wpłynie na wizerunek tej gminy. Jak na wizerunek gminy wpłynęły perturbacje np. w Głuszycy. To jest dokładnie taka sytuacja. Rada nie może się dogadać z Burmistrzem, Burmistrz z Radnymi i ostatecznie rozstrzygnie ten konflikt ktoś z zewnątrz. Ja nie sądzę, żeby myślał o tym, jak to rozwiązać z myślą o mieszkańcach, tylko po prostu będzie patrzył na cyfry, na to, żeby się zgadzało wszystko itd. Także, niestety ubolewam, nie będzie to z korzyścią dla naszej gminy. Natomiast, nie wiem jakie były intencje państwa Radnych, myślę, że można było wykorzystać inne narzędzia, a przynajmniej po prostu zrobić to wcześniej tak, żebyśmy my mieli pełną świadomość, poinformować nas i nie działać w ten sposób, że mamy o to 28 grudnia i nie będziemy w ogóle głosować nad budżetem. </text:p>
      <text:p text:style-name="P7"/>
      <text:p text:style-name="P7"><text:span text:style-name="T25">Przewodnicząca Rady – Pani Maria Chmielnicka </text:span>podziękowała Wiceprzewodniczącej za cenne oraz bardzo trafne słowa. Tak samo ubolewam jak moja przedmówczyni, że to nie był ten moment, ten czas na to, żeby się to w tej chwili właśnie zadziało. </text:p>
      <text:p text:style-name="P7">Przykre jest to, że robimy sobie sami na złość i nie dążymy do tego, żeby było coraz lepiej. Jest coraz gorzej i to z roku na rok. Przykre jest to, że znowu my Radni. Tak już się o nas wiele rzeczy mówi i będzie się mówiło jeszcze więcej. Uważam, że było to naprawdę nie potrzebne. Tak jak Pani Justyna mówi, są inne możliwości, mogliśmy się spotkać, trzeba było się spotkać z nami, porozmawiać, że jest tak jak państwo mówicie, od tego tutaj jesteśmy. </text:p>
      <text:p text:style-name="P7"/>
      <text:p text:style-name="P7"><text:span text:style-name="T25">Wiceprzewodnicząca Rady </text:span>dodała, że dopiero został przegłosowany plan pracy Komisji Ogólnej na przyszły rok, co roku to jest głosowane. Czy nie można wprowadzić takiego punktu do Komisji Ogólnej, żeby omówić sytuację naszych relacji z WZWiK? Tyle razy też apelowałam, że może byśmy się skupili na poważniejszych tematach, które dotyczą gminy Mieroszów i które są problemem w tej gminie, bo mamy takich problemów naprawdę <text:soft-page-break/>mnóstwo. Natomiast, my zajmujemy się bieżącą pracą a <text:s/>na boku są po prostu takie ruchy, że naprawdę ciężko to zrozumieć. Ciężko zrozumieć intencje i do czego chcą Ci Radni doprowadzić. </text:p>
      <text:p text:style-name="P7"/>
      <text:p text:style-name="P7">Nawiązując do wypowiedzi Wiceprzewodniczącej, <text:span text:style-name="T25">Radny – Pan Dariusz Szmulik</text:span> poinformował, że jako Przewodniczący Komisji Rewizyjnej będzie składał wniosek o zmianę planu Komisji Rewizyjnej na I półrocze 2018 r. <text:s/>Chciałbym prosić państwa o przesunięcie z miesiąca lutego kontroli realizacji wniosków przyjętych przez Radę Miejską Mieroszowa w 2016 r. na drugie półrocze, a w <text:s/>miesiącu lutym Komisja Rewizyjna zajęłaby się sprawą wyjaśnienia powstania genezy tych zobowiązań, pracy Pana Burmistrza, wykonanej dokumentacji związanej, żebyśmy wszyscy mieli jasną i czystą sytuację, bo jest to zbyt poważna sprawa dla gminy, dla mieszkańców i dla Burmistrza. Himalajami hipokryzji w ustach Pana Gubernata jest mówienie, że Pan Gubernat wiele razy pytał o to zadłużenie. Chciałbym Panu przypomnieć, w ubiegłej kadencji był Pan Przewodniczącym Rady Miejskiej i doskonale znał Pan tą sytuację i nie zrobił Pan nic. Otóż te pieniądze, jak tutaj padły słowa zostały przejedzone; czyli te środki publiczne które były przeznaczone na spłatę tego zadłużenia w stosunku do WZWiK rozeszły się i Pan wtedy nie reagował. Nagle, teraz robi Pan z siebie nie wiadomo kogo i nie chce Pan w ogóle wracać do tamtego poprzedniego okresu. Ja nikogo nie chcę rozliczać. </text:p>
      <text:p text:style-name="P7"/>
      <text:p text:style-name="P7"><text:span text:style-name="T25">Radna – Pani Maja Sadowy </text:span>powiedziała, że daleka jest od oceniania decyzji koleżanki i kolegi z Rady. Każdy uważa i postępuje według własnego sumienia. Natomiast, teraz kiedy mleko się wylało, apeluję do Pana Burmistrza, żeby nie używał potem argumentów, że nie przedstawił nam projektu budżetu 2018 r. bez inwestycji, wyłącznie ze szkołą. W obecnym projekcie nad którym mieliśmy debatować mamy inwestycji na 4,7 000 000 zł z ponad 50% dofinansowaniem, więc jestem pewna Panie Burmistrzu, że przy odrobinie dobrej woli nie musi Pan nam na siłę udowodnić, że nie będzie inwestycji dzięki dwóm osobom z rady, bo wydaje mi się, że to właśnie inwestycje dla rozwoju naszej gminy są najważniejsze i dlatego apeluję, żeby jednak mimo wszystko poszukał Pan rozwiązań w obecnym, czy w nowym budżecie na to, żeby coś zaoszczędzić i zrealizować maksimum inwestycji, bo nasza gmina jak widać ich bardzo potrzebuje. </text:p>
      <text:p text:style-name="P7"><text:soft-page-break/></text:p>
      <text:p text:style-name="P7">Wniosek Burmistrza Mieroszowa o wykreślenie z porządku obrad pkt. 11 i 12 został przegłosowany 13 głosami „za”, 0 „przeciw” oraz 1 „wstrzymującym się”. </text:p>
      <text:p text:style-name="P7"/>
      <text:p text:style-name="P7">Porządek obrad po zmianach na wniosek Pani Mai Sadowej o dopisanie w pkt. 7 porządku obrad projektu uchwały w sprawie zmiany studium został przegłosowany 12 głosami „za”, 2 „przeciw” oraz 0 „wstrzymującymi się. </text:p>
      <text:p text:style-name="P7"/>
      <text:p text:style-name="P7"><text:span text:style-name="T25">Przewodnicząca Rady</text:span> ogłosiła 2 minuty przerwy. </text:p>
      <text:p text:style-name="P7"/>
      <text:p text:style-name="P10">Ad. 3 Przyjęcie protokołów z poprzednich sesji Rady Miejskiej. Przewodnicząca Rady Miejskiej Mieroszowa <text:span text:style-name="T8">poinformowała, że protokoły z sesji nadzwyczajnej z dnia 15.11.2017 r. oraz z sesji z dnia 29.11.2017 r. zostały sporządzone i wyłożone do <text:s/>wglądu w Biurze Rady Miejskiej oraz przesłane Radnym mailem. </text:span></text:p>
      <text:p text:style-name="P7"/>
      <text:p text:style-name="P7">Protokoły z sesji nadzwyczajnej w dniu 15.11.2017 r. oraz z sesji w dniu 29.11.2017 r. zostały przyjęte 14 głosami „za” jednogłośnie. <text:s/></text:p>
      <text:p text:style-name="P7"/>
      <text:p text:style-name="P10">Ad. 4. Sprawozdanie Burmistrza z działalności w okresie międzysesyjnym – zapytania Radnych omówił Zastępca Burmistrza – Pan Rafał Dzimira. </text:p>
      <text:p text:style-name="P7"/>
      <text:p text:style-name="P7"><text:span text:style-name="T25">Przewodnicząca Rady</text:span> otworzyła dyskusję w tym punkcie. </text:p>
      <text:p text:style-name="P7"/>
      <text:p text:style-name="P7">W dyskusji głos zabrali:</text:p>
      <text:p text:style-name="P7"><text:s/></text:p>
      <text:p text:style-name="P7">Odnosząc się do pkt. 17 sprawozdania, w zakresie Gospodarki Przestrzennej, Inwestycji i Ochrony Środowiska – wystąpiono do ZDKiUM Wałbrzych o przedstawienie możliwości dalszej współpracy w sprawie obowiązywania Porozumienia Międzygminnego w sprawie powierzenia Gminie Wałbrzych zadań w zakresie lokalnego transportu zbiorowego pomiędzy Gminą Wałbrzych, a Gminą Mieroszów, <text:span text:style-name="T25">Radny – Pan Ryszard Sierakowski</text:span>, <text:s/>zwrócił się z prośbą o możliwość uzyskania szerszej informacji na ten temat. </text:p>
      <text:p text:style-name="P7"><text:soft-page-break/></text:p>
      <text:p text:style-name="P7"><text:span text:style-name="T26">Zastępca Burmistrza</text:span> poinformował, że będzie to nadal funkcjonować na takich samych zasadach, a umowa zostanie przedłużona aneksem. </text:p>
      <text:p text:style-name="P7"/>
      <text:p text:style-name="P7">Odnosząc się do pytania Radnej – Pani Mai Sadowej, <text:span text:style-name="T25">Kierownik Referatu Gospodarki Przestrzennej, Inwestycji i Ochrony Środowiska – Pan Jakub Stolicki </text:span>odpowiedział, że jest to przedłużenie działalności autobusu nr 15 i nr 12 w ramach poprzedniego porozumienia. Porozumienie, które było podpisane pierwotnie, już kończy się jego okres ważności. </text:p>
      <text:p text:style-name="P7"/>
      <text:p text:style-name="P7">Odnosząc się do pkt. 8 sprawozdania, w zakresie Gospodarki Przestrzennej, Inwestycji i Ochrony Środowiska, <text:span text:style-name="T25">Radny – Pan Tomasz Maciejewski </text:span>zwrócił się z pytaniem czego dotyczy przebudowa pomieszczeń budynku przy ul. Wolności 29 w Mieroszowie, w ramach działania Inwestycje w infrastrukturę społeczną. <text:s/></text:p>
      <text:p text:style-name="P7"/>
      <text:p text:style-name="P7"><text:span text:style-name="T25">Kierownik Referatu GPIiOŚ – Pan Jakub Stolicki</text:span> odpowiedział, że dotyczy to przebudowy pomieszczeń w budynku przy ul. Wolności na potrzeby Domu Seniora. Deklaracje są niezbędne do złożenia wniosku o dofinansowanie. <text:s/></text:p>
      <text:p text:style-name="P7"/>
      <text:p text:style-name="P7">Odnosząc się do pkt. 3 sprawozdania, w zakresie Oświaty i Kultury, <text:span text:style-name="T25">Radny – Pan Tomasz Maciejewski </text:span>zwrócił się z pytaniem, czy można wiedzieć coś więcej w tym temacie, czego dotyczyło spotkanie z dyrektorem zarządzającym kościelną fundacją ds. Dziedzictwa Ewangelickiego na Dolnym i Górnym Śląsku.</text:p>
      <text:p text:style-name="P7"/>
      <text:p text:style-name="P6"><text:span text:style-name="T25">Zastępca Burmistrza – Pan Rafał Dzimira</text:span><text:span text:style-name="T8"> odpowiedział, że została podjęta współpraca z Muzeum Śląskim w</text:span><text:span text:style-name="T19"> </text:span><text:span text:style-name="T13">Görlitz</text:span><text:span text:style-name="T14"> na temat wydania ulotki, w której opisywana jest historia artysty, który przed wojną mieszkał w Unisławiu Śląskim. Ulotka ta została wydana dzięki uprzejmości Rządu Federalnego Niemiec, pełnomocnika Muzeum Śląskiego. Ta ulotka rozpropagowana jest w Niemczech, a także polska wersja dotarła już w niedużej ilości, ale w pierwszej do nas. Planowane są następne działania, aby w naszym Centrum Kultury zorganizować taką międzynarodową wystawę odnośnie tego artysty, który jest naprawdę </text:span><text:soft-page-break/><text:span text:style-name="T14">artystą ważnym dla Szczawna, Wałbrzycha, Jeleniej Góry. Chcielibyśmy pierwszy raz pokazać go tutaj u nas w Mieroszowie w Centrum Kultury. </text:span></text:p>
      <text:p text:style-name="P4"/>
      <text:p text:style-name="P4">Odnosząc się do pkt 12 sprawozdania, w zakresie Gospodarki Przestrzennej, Inwestycji i Ochrony Środowiska, <text:span text:style-name="T25">Wiceprzewodnicząca Rady – Pani Justyna Pichowicz</text:span> zwróciła się z pytaniem czy dotarła już decyzja Wojewódzkiego Sądu Administracyjnego uchylająca decyzję środowiskową gminy Mieroszów na wydobycie melafiru. Jaka jest argumentacja Wojewódzkiego Sądu Administracyjnego i jakie jest stanowisko gminy, jeśli chodzi o uchylenie tej decyzji środowiskowej na wydobycie melafiru? </text:p>
      <text:p text:style-name="P4"/>
      <text:p text:style-name="P6"><text:span text:style-name="T22">Kierownik Referatu GPIiOŚ – Pan Jakub Stolicki</text:span><text:span text:style-name="T14"> odpowiedział, że na razie jest wyrok, lecz bez uzasadnienia. Zgodnie z przepisami, sąd ma 14 dni na uzasadnienie wyroku. Ten wyrok uchyla decyzje pierwszej i drugiej instancji, my nie byliśmy stroną w tym postępowaniu. Stroną jest Samorządowe Kolegium Odwoławcze i w momencie kiedy Samorządowe Kolegium Odwoławcze dostanie dokumenty, zostaną nam przekazane. Natomiast, wyrok jest nieprawomocny.</text:span></text:p>
      <text:p text:style-name="P4">W sytuacji otrzymania przez gminę tego wyroku, <text:span text:style-name="T25">Wiceprzewodnicząca Rady</text:span> zwróciła się z prośbą o przekazanie do Biura Rady. Chciałabym się zapoznać z tym zestawieniem. Czy w świetle tego wyroku, który jest nieprawomocny kopalnia dalej ma możliwość funkcjonowania? <text:s text:c="2"/></text:p>
      <text:p text:style-name="P4"/>
      <text:p text:style-name="P4"><text:span text:style-name="T25">Kierownik Referatu GPIiOŚ </text:span>odpowiedział, że w ciągu 14 dni od pojawienia się wyroku na stronie, pojawi się uzasadnienie od wyroku. Sąd najpierw daje całą sentencję, mniej więcej czego dotyczy wyrok a dopiero potem są dołączane uzasadnienia. </text:p>
      <text:p text:style-name="P4">Dokładnie tak, ponieważ decyzja została uchylona, a nie została unieważniona. W momencie, kiedy wyrok stanie się prawomocny to wtedy będziemy wiedzieli na czym stoimy bo też tutaj wchodzi możliwość zaskarżenia, kasacja do sądu, do NSA i wtedy ten wyrok jest nieprawomocny i decyzja jedna i druga funkcjonuje i jest cały czas w obrocie. <text:s/></text:p>
      <text:p text:style-name="P4"/>
      <text:p text:style-name="P4">Odnosząc się do pkt. 1 sprawozdania, W zakresie Organizacyjno – Prawnym, <text:span text:style-name="T25">Radny – Pan Tomasz Maciejewski</text:span> zwrócił się z pytaniem dlaczego nastąpiła zmiana regulaminu <text:soft-page-break/>organizacyjnego Urzędu Miejskiego w Mieroszowie. <text:s text:c="2"/></text:p>
      <text:p text:style-name="P4"/>
      <text:p text:style-name="P6"><text:span text:style-name="T22">Kierownik Referatu Organizacyjno – Prawnego – Pani Beata Brzezińska</text:span><text:span text:style-name="T14"> odpowiedziała, że zmiana regulaminu jest podyktowana zmianą ustawy o pracownikach samorządowych, w której zostały usunięte stanowiska asystenta i doradcy. </text:span></text:p>
      <text:p text:style-name="P4"/>
      <text:p text:style-name="P4">Odnosząc się do pkt. 3 sprawozdania w zakresie Gospodarki Przestrzennej, Inwestycji i Ochrony Środowiska, <text:span text:style-name="T25">Przewodnicząca Rady</text:span> zwróciła się z pytaniem czego dotyczyła narada w ramach zadania polegającego na przebudowie ul. Wysokiej w Mieroszowie. Czy szykują się jakieś zmiany? Czy pierwszy etap został zakończony?</text:p>
      <text:p text:style-name="P4"/>
      <text:p text:style-name="P4"><text:span text:style-name="T25">Kierownik Referatu GPIiOŚ – Pan Jakub Stolicki</text:span> odpowiedział, że na każdej budowie obowiązują. Są to takie narady kierowników budowy, inwestorów i inspektorów nadzoru. Pierwszy etap został zakończony i został odebrany. Zjazd jest od ul. Kopernika. </text:p>
      <text:p text:style-name="P4"/>
      <text:p text:style-name="P4"><text:span text:style-name="T25">Radny – Pan Tomasz Maciejewski </text:span>zwrócił uwagę, że jest tam jeden problem. Tam nie ma żadnego oznakowania ani zakazu ruchu jednostronnego, dwustronnego, zero pasów. Każdy jeździ jak chce. </text:p>
      <text:p text:style-name="P4"/>
      <text:p text:style-name="P4"><text:span text:style-name="T25">Kierownik Referatu GPIiOŚ</text:span> odpowiedział, że w tej sytuacji, obowiązują tam przepisy ruchu drogowego. Każdy wie, jak się zachować. Jeżeli, z kontroli która będzie przeprowadzona w ramach kontroli półrocznej ze starostwa w ramach zarządzania drogami to będziemy musieli się dostosować. Droga nie była drogą asfaltową i też nie było oznakowania. </text:p>
      <text:p text:style-name="P4"/>
      <text:p text:style-name="P4">Odnosząc się do pkt. 4 w zakresie Gospodarki Przestrzennej, Inwestycji i Ochrony Środowiska, <text:span text:style-name="T25">Radny – Pan Ryszard Gubernat </text:span>zwrócił się z pytaniem odnośnie ponownego zgłoszenia w sprawie przeglądu drzewostanu wzdłuż drogi w Sokołowsku. Jakiej drogi? </text:p>
      <text:p text:style-name="P4"/>
      <text:p text:style-name="P4"><text:span text:style-name="T25">Kierownik Referatu GPIiOŚ </text:span>odpowiedział, że jest to teren od głównej, w stronę Andrzejówki. W naszym zakresie zrobiliśmy cięcia pielęgnacyjne i sanitarne. Natomiast, w <text:soft-page-break/>sprawie lasów państwowych zwróciliśmy się ponownie o przeprowadzenie przeglądu w ramach swoich działań, wykonanie cięcia pielęgnacyjne i sanitarne. <text:s/></text:p>
      <text:p text:style-name="P7"/>
      <text:p text:style-name="P7">Sprawozdanie z działalności Burmistrza stanowi załącznik nr 2 do niniejszego protokołu. </text:p>
      <text:p text:style-name="P7"/>
      <text:p text:style-name="P10">Ad. 5. Sprawozdanie z wykonania uchwał Rady Miejskiej omówił Zastępca Burmistrza – Pan Rafał Dzimira. </text:p>
      <text:p text:style-name="P10"/>
      <text:p text:style-name="P7">Sprawozdanie z wykonania uchwał Rady Miejskiej Mieroszowa stanowi załącznik nr 3 do niniejszego protokołu. </text:p>
      <text:p text:style-name="P10"/>
      <text:p text:style-name="P10">Ad. 6. Projektu uchwały Rady Miejskiej Mieroszowa w sprawie Zmiany Studium uwarunkowań i kierunków zagospodarowania przestrzennego miasta i gminy Mieroszów.</text:p>
      <text:p text:style-name="P10"/>
      <text:p text:style-name="P7"><text:span text:style-name="T25">Przewodniczący Komisji Ogólnej <text:s/>- Pan Ryszard Gubernat </text:span>poinformował, że projekt uchwały był omawiany na posiedzeniu Komisji Ogólnej i został zaopiniowany <text:s/>negatywnie. <text:s/></text:p>
      <text:p text:style-name="P7"/>
      <text:p text:style-name="P7"><text:span text:style-name="T25">Przewodnicząca Rady </text:span>otworzyła dyskusję w tym punkcie. </text:p>
      <text:p text:style-name="P7"/>
      <text:p text:style-name="P7">W dyskusji głos zabrali:</text:p>
      <text:p text:style-name="P7"/>
      <text:p text:style-name="P7"><text:span text:style-name="T25">Radny – Pan Tomasz Maciejewski</text:span> poinformował, że na Komisji dyskusja była burzliwa i większość głosów było wstrzymujących się, oraz 2 głosy przeciw. Nie zgadzaliśmy się, że Pan Skrzyniarz nie został ujęty w planie zagospodarowania przestrzennego, stąd były moje niejasności. Tak naprawdę do sprawdzenia w tej uchwale jest więcej. Będę za podjęciem tej uchwały i chciałbym osobiście tutaj przeprosić Pana Skrzyniarza, że tak się stało a nie inaczej, chociaż nie do końca to zależało od nas. </text:p>
      <text:p text:style-name="P7"/>
      <text:p text:style-name="P7"><text:span text:style-name="T25">Wiceprzewodnicząca Rady – Pani Justyna Pichowicz</text:span> uzasadniła swoje stanowisko w studium. Jest to uchwała jedna z istotniejszych podejmowanych przez Radę Miejską i <text:soft-page-break/>wydaje się brak komunikacji pomiędzy Radą a organem wykonawczym. Zostaliśmy zaskoczeni informacją o odrzuceniu jednego z wniosków do zmiany do studium przez projektanta i przez Pana Burmistrza. Została nam przedstawiona uchwała, która już po przejściu całej procedury związanej z opiniowaniem, uzgadnianiem z różnymi instytucjami, czyli tak naprawdę po rocznym procedowaniu została nam przedstawiona uchwała do przegłosowania, która odrzuca jeden z wniosków dotyczący zmiany działki z rolnej na budowlaną; dotyczy to Nowego Siodła. Uważam, że odrzucenie tego wniosku było niezasadne. Odpowiedź na argumentacje wnioskodawcy była zupełnie nie adekwatna, ponieważ m.in. projektant powoływał się na kwestie powiększania zasobu działek budowlanych, na kwestie odległości zabudowy tej działki rolnej, powoływał się na kwestie kosztów, które gmina miałaby ponieść w związku ze zmianą przeznaczenia tej działki. Zdaje się, że akurat w tym konkretnym przypadku były to argumenty nietrafione i wydaje mi się, że tutaj akurat nie mieliśmy dużo zastrzeżeń, jeśli chodzi o przyjęcie uchwały w takiej formie. Niestety zostaliśmy postawieni w sytuacji wyboru mniejszego zła, mówiąc tak najogólniej i tym mniejszym złem byłoby przyjęcie projektu uchwały zaproponowanego przez Burmistrza, czyli tak naprawdę godzącego się na odrzucenie tej zmiany w studium, o której mówiłam jeśli chodzi o działkę w Nowym Siodle. Ale dodatkowo moglibyśmy umożliwić działanie inwestora dla którego dosyć znaczące są zmiany w tym studium i drugiego podmiotu, który działa też na terenie Sołectwa Nowe Siodło i od tych zmian, które będziemy podejmować warunkuje dalsze funkcjonowanie; jest to kwestia przepisów o funkcjonowaniu Domów Dziecka. W związku z tym <text:s/>myślę, że zasadnym będzie podjęcie uchwały, natomiast pójście krok dalej i przystąpienie do kolejnych zmian w studium. Natomiast, to znowu jest intencja Rady, żeby przystąpić do zmian w studium i żeby nie było znowu takiej sytuacji, że Radni mają dobre intencje, a później w życiu różnie to bywa to ja bym prosiła, żeby temat związany przystąpieniem do zmiany studium między innymi w tym zakresie o którym tutaj Pan Stanisław Skrzyniarz wnioskuje, ale myślę, że więcej byłoby jeszcze potencjalnych wnioskodawców o zmianę w studium, żeby podejść do tego tematu szerzej i nie działać na szybko, na łapu capu i nie uchwalić w studium. Procedura trwa minimum rok tylko z jedną zmianą, więc mam nadzieję, że uda się po prostu nam spotkać jakoś na początku roku też i na Komisji Ogólnej, omówić tą kwestię tak żeby ewentualnie umożliwić jeszcze innym wnioskodawcom przy okazji tego roku, zmiany w studium. Znam <text:soft-page-break/>takie osoby, które wnioskowały tutaj o zmianę, jeśli chodzi o plan zagospodarowania i studium uwarunkowań w gminie a niestety nie załapały się na tą procedurę, która już została rozpoczęta jakieś trzy lata temu. W związku z tym myślę, że warto by było po prostu uruchomić jakiś przyśpieszony tryb szerszych zmian, niż tylko tą jedną. Nie wiem, czy to będzie możliwe. Chciałabym też o to zapytać kierownika biura. </text:p>
      <text:p text:style-name="P7"/>
      <text:p text:style-name="P7">Odnosząc się do wypowiedzi Wiceprzewodniczącej Rady, <text:span text:style-name="T25">Kierownik GPIiOŚ – Pan Jakub Stolicki</text:span> odpowiedział, że uchwalenie studium to jest ostatni etap z całej procedury, która wynika z ustawy o planowaniu. Pierwszym etapem jest ustawa przystąpieniowa; na podstawie tej uchwały przystępuje się do wyboru wykonawcy zadania. Ogłasza się w prasie miejscowej, na BIP-ie, na tablicy ogłoszeń informację o przystąpieniu i każdy może złożyć wniosek. To jest okres do 21 dni od ostatniego zamieszczenia. Powiem tak, że wszystko idzie jednego dnia, czyli obwieszczenie w prasie, na BIP-ie i na tablicy i w tym momencie wszyscy mogą składać wnioski do każdej działki. To nie jest ważne, czy to jest właściciel czy nie. Każda osoba ma prawo złożyć wniosek do studium w danym zakresie. Potem on jest brany pod uwagę w trakcie tworzenia projektu uchwały o zmianie studium. Projekt studium, tworzą osoby, które mają odpowiednie uprawnienia zgodnie z ustawą o projektowaniu przestrzennym, czyli muszą mieć co najmniej wykształcenie jako urbaniści. Następnie przygotowuje się ten projekt w oparciu o uwarunkowania, o dokumenty, o ustroje własnościowe, jest szereg rzeczy w katalogu w którym się rozpatruje wnioski bądź projekty. Następnie projekt podlega uzgodnieniom i opiniowaniom przez odpowiednie organy. Są to konserwatorzy zabytków, zarządcy dróg Generalna Dyrekcja Ochrony Środowiska, wojewodowie, zarządy województwa, zarządy parków krajobrazowych, jest to multum uzgadniających i organów opiniujących. Od momentu przedstawienia projektu przez urbanistę Burmistrzowi, Burmistrz wysyła ten projekt do tych organów, te organy wnoszą swoje opinie, uzgodnienia opierając się na przepisach prawa. Na podstawie tego, już po uzgodnieniach i opiniach, poprawia się studium, potem następuje drugi etap partycypacji społecznej. Pierwszy to był składanie wniosków, drugi etap to jest włączenie do publicznego wglądu na okres co najmniej 21 dni, o czym informuje się w prasie lokalnej i w Biuletynie Informacji Publicznej. W trakcie trwania tego procesu ludzie mogą zgłaszać kolejne wnioski i uwagi do projektu tego studium, które zostało wyłożone poza opiniowaniu i <text:soft-page-break/>uzgodnieniach. W tym czasie takim ustawowym obowiązkiem, który też ma na celu umożliwienie tej partycypacji społecznej w działaniach wynikających z ustawy jest dyskusja publiczna. W trakcie dyskusji publicznej są zarówno zapraszani projektanci, Burmistrz, są zadawane pytania dotyczące konkretnych już terenów i procedur. Na wszelkie pytania są udzielane odpowiedzi, jest to protokołowane i stanowi załącznik do dokumentacji. Ten dokument był cały czas u nas, o czym społeczeństwo zostało poinformowane obwieszczeniem na tablicy, w prasie i na BIP-ie. Wszyscy zostali poinformowani w trybie ustawowym o tym, że ta dyskusja publiczna, że te materiały są dostępne u nas w referacie w godzinach urzędowania. Po tym etapie wyłożenia jest też te ustawowe 21 dni na składanie uwag. W trakcie składania uwag wpłynęły trzy uwagi. Dalszy etap jest już omówiony na Komisji. Natomiast, ta partycypacja społeczna tutaj i to powiadomienie było oficjalnie zamieszczone w trybie ustawy, tak żeby każdy miał dostęp do dokumentu. </text:p>
      <text:p text:style-name="P7"/>
      <text:p text:style-name="P7">Odnosząc się do wypowiedzi Wiceprzewodniczącej, <text:span text:style-name="T25">Radna – Pani Maja Sadowy</text:span> powiedziała, że jak najbardziej zasadne jest to, żebyśmy szli mieszkańcom naszej gminy na rękę, jeżeli będą nowe wnioski. Natomiast, z tego co już państwu wiadomo, dopisaliśmy do porządku obrad punkt 7, gdzie będziemy głosowali nad przystąpieniem do zmiany studium. Jeżeli, dzisiaj uchwalimy zmianę w tym obecnym kształcie; przypomnę tylko, że większość z nas, a tylko cztery osoby były przeciwko tym zmianom, przy jednym głosie „za” reszta się wstrzymała. Głównym powodem takiego głosowania na tej sali była właśnie kwestia sporna działek Pana Skrzyniarza i to, że nie uwzględniono w projekcie uchwały, właśnie tej chęci przekształcenia przez Pana Skrzyniarza tych jego działek. Został przygotowany przez Radnego – Pana Mariusza Liczbińskiego projekt takiej uchwały, będziemy o tym decydować dokładniej w następnym punkcie. </text:p>
      <text:p text:style-name="P7">Nie chciałabym, żebyśmy tutaj wymuszali ten proces bo Pan Skrzyniarz i tak sporo czeka. Dla niego ta zmiana, już na dzień dzisiejszy będzie oznaczała kolejne miesiące oczekiwania. Natomiast, gdybyśmy podeszli równolegle, szerzej do tematu spółki i dali możliwość nowym wnioskodawcom to jeszcze bardziej wydłużyłoby to rozpatrywanie wniosków. Jestem za tym, żebyśmy umożliwili społeczeństwu po raz kolejny złożenie wniosków itd. Natomiast, mimo wszystko chciałabym, żebyście państwo pochylili się nad tym, żeby zadość uczynić Panu Skrzyniarzowi. </text:p>
      <text:p text:style-name="P7"><text:soft-page-break/></text:p>
      <text:p text:style-name="P7"><text:span text:style-name="T25">Kierownik Referatu GPIiOŚ – Pan Jakub Stolicki </text:span>powiedział, że ta procedura przystąpienia do zmiany studium dla jednej działki również uniemożliwia przystąpienia dla kolejnej. Musimy ewentualnie założyć nowe i rozpocząć tą procedurę od nowa. Musimy jeszcze pochylić się nad jednym, ustawowym obowiązkiem. Jest to taki ustawowy obowiązek, że co najmniej raz na czas trwania kadencji Burmistrz przeprowadza analizę zagospodarowania terenu, nad czym pracujemy już od jakiegoś czasu. W poprzednich latach ten wymóg ustawowy nie był w ogóle realizowany, my teraz śledzimy te wszystkie dokumenty i zmiany. Na podstawie tego, przygotowujemy analizę, która musi być zatwierdzona zarządzeniem, potem uchwałą przez Radę dotyczącą tego w jakim kierunku idziemy, jakie są potrzebne zmiany, co jest do zmienienia, a co nie, jakie są akty, które obowiązują. Planowaliśmy, żeby to zrobić w okolicach maja lub czerwca, natomiast myślę, że przyśpieszymy te prace do marca. Tryb uchwalenia zmian studium dotyczy się też całościowo, czyli idziemy całym trybem, jest ten cały proces i nie ma tutaj czegoś takiego jak tryb przyśpieszony. </text:p>
      <text:p text:style-name="P7"/>
      <text:p text:style-name="P7"><text:span text:style-name="T25">Radna – Pani Maja Sadowy </text:span>powiedziała, że w projekcie tej nowej, następnej uchwały mamy wyłącznie dwa obszary, to jest temat świeży bo wiemy, że tamte dwa obszary były już uzgadniane pod tą uchwałę, którą mamy przygotowaną na dzisiaj. Na ostatnim spotkaniu, Pan Wiland powiedział, że nie powinno wiązać się to z większymi komplikacjami, ponieważ tam nie było sprzeciwu.</text:p>
      <text:p text:style-name="P7"/>
      <text:p text:style-name="P7"><text:span text:style-name="T25">Kierownik Referatu GPIiOŚ </text:span>dodał, że nie było sprzeciwu do zagospodarowania, jakie zostało zaproponowane w projekcie. W tym wypadku do działki, która była rolna bo była sytuacja w gminie, gdzie tam mieszkaniówka była zaprojektowana. To były właśnie organy, które negatywnie uzgadniały; były np. takie tereny w Rybnicy Leśnej, gdzie Minister Środowiska uzgadniał nam negatywnie plan, ponieważ wprowadził zakaz zabudowy na złożu. Były też obszary negatywnie zaopiniowane przez RGZW i Parki Krajobrazowe. Także, ciężko mi powiedzieć w jaki sposób organy ustosunkowują się do projektu. </text:p>
      <text:p text:style-name="P7"/>
      <text:p text:style-name="P7"><text:span text:style-name="T26">Wiceprzewodnicząca Rady </text:span>zwróciła się z pytaniem, jak będzie wyglądała procedura jeśli <text:soft-page-break/>chodzi o kolejny punkt. Uważam, że jest to dosyć ważne dlatego, że od tego Radni warunkują podjęcie decyzji o zaakceptowaniu studium bez uwag Pana Skrzyniarza. Nie możemy też założyć, że przystępując do zmiany studium, które za chwilę przegłosujemy, zrobimy to na szybko i tylko biorąc pod uwagę jedną zmianę, którą proponuje Pan Skrzyniarz, nie ma takiej możliwości jeśli chodzi o przepisy prawne. Moglibyśmy w tej chwili nie głosując nad studium wprowadzić tą poprawkę i na nowo opiniować i tylko wejść w zmianę tej aktualnej procedury, czego rozumiem, że bardzo by nie chcieli inni wnioskodawcy. W tym przypadku wydłużamy tak jak Pan Wiland powiedział, najkrócej o cztery miesiące, a najdłużej nie wiadomo o ile tą procedurę, jeśli teraz w tym kształcie nie uchwalimy studium. Z drugiej strony, jeżeli uchwalimy to studium w tym kształcie i przystąpimy w kolejnym punkcie do zmiany studium to nie możemy założyć, że przystąpimy do zmiany studium tylko w tym zakresie. Ponieważ, właśnie Pan Jakub przedstawił całą procedurę, która wiąże się z tą kolejną uchwałą. Nie ma opcji pośredniej, tzn. przyjęcie studium przedstawionego przez Burmistrza i pójście krok dalej, ale trochę na skróty żeby przyśpieszyć procedurę Panu Skrzyniarzowi. Ta procedura może trwać min. rok, a może i dłużej bo będą różne wnioski i my nie możemy zablokować nowych wniosków mieszkańców, czy wnioskodawców bo po prostu będzie to niezgodne z ustawą. Nie ma takiej opcji, że my przystąpimy do zmiany studium tylko w jednym zakresie. </text:p>
      <text:p text:style-name="P7"/>
      <text:p text:style-name="P7"><text:span text:style-name="T25">Kierownik Referatu GPIiOŚ – Pan Jakub Stolicki</text:span> powiedział, że można robić tak, jak to było robione w poprzednich latach. Tak, jak w czerwcu ubiegłego roku został dołożony ten obszar domu dziecka, który został uwzględniony. Więc, <text:s/>postanowiliśmy wszyscy wspólnie, że dokończymy tą procedurę, żeby wszcząć nowe procedury do tych wniosków, które w międzyczasie wpływały od lat, od roku 2014. </text:p>
      <text:p text:style-name="P7"/>
      <text:p text:style-name="P7"><text:span text:style-name="T25">Wiceprzewodnicząca Rady – Pani Justyna Pichowicz</text:span> zwróciła uwagę na to, aby się nie łudzić, że zostanie podjęte w tej chwili takie studium, a Pan Skrzyniarz w ciągu np. pół roku zrobi tą zmianę, gdyż jest rozpoczynana nowa procedura. </text:p>
      <text:p text:style-name="P7"/>
      <text:p text:style-name="P7"><text:span text:style-name="T25">Radna – Pani Maja Sadowy</text:span> zaznaczyła, że Wiceprzewodnicząca powiedziała, że nie ma takiej możliwości prawnej. Kłóci mi się troszeczkę z tym projektem uchwały <text:soft-page-break/>zaopiniowanym przez prawnika, żebyśmy jednak mimo wszystko podeszli do tego. Oczywiście kwestie proceduralne i formalne, czyli przeprowadzenie nowej procedury, ogłoszenie w prasie, wyłonienie projektanta itd., ale dla danego obszaru. Nie jest to niemożliwe z danego punktu widzenia. </text:p>
      <text:p text:style-name="P7"/>
      <text:p text:style-name="P7"><text:span text:style-name="T25">Kierownik Referatu GPIiOŚ</text:span> powiedział, że możliwe jest dokładanie tego puntu, ale cofamy się wstecz. <text:s/>Jeżeli, np. dołożymy jakiś obszar, wracamy się do zera aby rozpocząć procedurę. Znowu było wnioskowanie, projekt, uzgadnianie i opiniowanie i znowu wszczęliśmy nową procedurę. Od nowa cała procedura idzie, nie ma tak, że np. założymy sobie obszar w trakcie i jest decyzja o przyjęciu.</text:p>
      <text:p text:style-name="P7"/>
      <text:p text:style-name="P7"><text:span text:style-name="T25">Wiceprzewodnicząca Rady – Pani Justyna Pichowicz</text:span> zwróciła się z prośbą o uściślenie. Dzisiaj zobaczyliśmy nowy projekt uchwały, kolejny punkt, ale myślę, że jest to na tyle istotne, wiąże się z obecnym punktem, że chciałabym mieć pewność. Jest projekt uchwały, w sprawie przystąpienia do zmiany studium uwarunkowań i kierunku zagospodarowania przestrzennego miasta i gminy Mieroszów; czy Pan widział ten projekt? W tym projekcie określamy, że zmiana studium sporządzona będzie w zakresie kierunków zagospodarowania przestrzennego obszaru, którego granice oznaczono na załącznikach graficznych 1 i 2. Rozumiem, że to będą tylko te dwie działki ? </text:p>
      <text:p text:style-name="P7"/>
      <text:p text:style-name="P7"><text:span text:style-name="T25">Kierownik Referatu GPIiOŚ – Pan Jakub Stolicki </text:span>odpowiedział, że tak. Zgodnie z tą uchwałą, będą to tylko te dwie działki. Jest robiona cała pełna procedura pod tylko dwie działki i w trakcie tej procedury można zgłosić swoje zmiany, jeśli zostaną one podjęte uchwałą o przystąpieniu. </text:p>
      <text:p text:style-name="P7"/>
      <text:p text:style-name="P7"><text:span text:style-name="T25">Prezes Zarządu Centrum Pielęgnacyjno – Rehabilitacyjne Jantar – Med – Pan Jan Maculewicz</text:span> dziękując Radzie za udzieloną zgodę na powstanie obiektu, opowiedział jak on powstał. Ja mówię o swojej działalności i przyjęcie studium jest tutaj kolejnym krokiem działania wielu inwestorów.</text:p>
      <text:p text:style-name="P7"/>
      <text:p text:style-name="P7"><text:span text:style-name="T25">Radny - <text:s/>Pan Dariusz Szmulik</text:span> powiedział, że był jedyną osobą, która głosowała za mając <text:soft-page-break/>na uwadze nasze wspólne dobro, jakimi są przedsiębiorcy. Mam tu na myśli przede wszystkim placówkę Rehabilitacyjną w Rybnicy Leśnej oraz dom dziecka w Nowym Siodle. </text:p>
      <text:p text:style-name="P7"/>
      <text:p text:style-name="P6"><text:span text:style-name="T25">Przedsiębiorca z terenu gminy Mieroszów - Pan Stanisław Skrzyniarz</text:span><text:span text:style-name="T8"> podziękował Radnym za pochylenie się nad tematem. Usłyszałem, że można np. moje działki wyłączyć z planu zagospodarowania przestrzennego gminy Mieroszów i ja procedurę poprowadzę sobie sam wiem, że jest taka alternatywa. Nie chciałbym siedem lat czekać; po prostu wykazałem, że na czyjeś pokazanie palcem, zostało to wykreślone. Nie może być w gminie tak, że ktoś jest równy i równiejszy; każdy prowadzi swoje i każdy dba o swoje interesy. Tutaj są takie dwie możliwości: jeżeli Rada podejmie taką uchwałę, ja później przeanalizuję z Panem kierownikiem, jakie są możliwości żeby nie trwało to ileś tam lat. Jestem w stanie zapłacić z własnych pieniędzy.</text:span></text:p>
      <text:p text:style-name="P7"/>
      <text:p text:style-name="P7"><text:span text:style-name="T25">Wiceprezes FWO „Camela” - Pan Piotr Brzęcki</text:span> zwrócił się z prośbą do Rady o uchwalenie tego planu. Dzięki Radzie, my idziemy już osobnym torem. Natomiast warunkiem, żeby dalej ten nasz rozwój istniał musi być dzisiaj podjęta ta uchwała i tutaj bym prosił o to radę, żeby jednak tą uchwałę podjąć bo w innym przypadku to się przedłuży o kolejne siedem miesięcy. Nasz projekt w tej chwili idzie osobnym torem, jeżeli chodzi o plan zagospodarowania przestrzennego, z automatu będzie czekał, aż zostanie w następnym kroku uchwalony w studium i dopiero dalej będziemy decydować. Natomiast, w ten sam sposób jak my robimy plan zagospodarowania przestrzennego i czekamy na dzisiejszą uchwałę, to w ten sam sposób będzie też realizować swoje zadania Pan Skrzyniarz lub też gmina, ale musi być na to zgoda Burmistrza i Rady. </text:p>
      <text:p text:style-name="P7"/>
      <text:p text:style-name="P6"><text:span text:style-name="T25">Radny Powiatu Wałbrzyskiego – Pan Andrzej Lipiński</text:span><text:span text:style-name="T8"> nawiązując do tematu obiektu domu dziecka powiedział, że jeżeli chodzi o ten temat to jest o nim mowa już od 7 lat. Natomiast, kwestia jest następująca. To co powiedział Piotr, my też; mówię tak, ponieważ mam takie upoważnienia od Pana Starosty, my też chcielibyśmy pójść innym torem i jest taka możliwość, o czym Pan Jakub mówił i Pana Burmistrza o tym informowałem. Jak trzeba będzie to poniesiemy koszty związane z tym, ponieważ bardzo nam zależy bo niedługo, po protu Wojewoda wyłączy nam Dom Dziecka „Catharina” i tak na dobrą </text:span><text:soft-page-break/><text:span text:style-name="T8">sprawę, nie będziemy tam zatrudniani, nie będzie dzieci. Jest pewna standaryzacja o której już tam wspominaliśmy przez pięć lat bo tyle czasu trwa taka pełna procedura i tutaj jest możliwość przyśpieszenia. W związku z tym, ja też jestem skłonny do tego, żeby przyjąć ten plan i żebyśmy mogli w tym działać zupełnie inaczej. </text:span></text:p>
      <text:p text:style-name="P7"/>
      <text:p text:style-name="P7"><text:span text:style-name="T25">Wiceprzewodnicząca</text:span> <text:span text:style-name="T25">Rady</text:span> zawnioskowała o 5 minut przerwy i powiedziała, że z tej dyskusji wyłania się taki oto widok, że może nie koniecznie powinniśmy po przyjęciu studium, które mamy dzisiaj w obradach przyjmować uchwałę o przystąpieniu do sporządzenia o zmianie studium w tym zakresie, co wskazał Radny. Ponieważ, po pierwsze w ten sposób czyniąc dobrze jednemu wnioskodawcy, zablokujemy innych, a jeżeli nie zablokujemy to znowu ta procedura się wydłuży. Myślę, że jest to temat na tyle poważny, że trzeba by było zapoznać się z materiałami analitycznymi, które w tej chwili robi Biuro Urbanistyczne. </text:p>
      <text:p text:style-name="P7"/>
      <text:p text:style-name="P7"><text:span text:style-name="T25">Przewodnicząca Rady</text:span> ogłosiła 5 minut przerwy. <text:s/></text:p>
      <text:p text:style-name="P10"/>
      <text:p text:style-name="P7"><text:span text:style-name="T25">Kierownik Referatu GPIiOŚ – Pan Jakub Stolicki </text:span>powiedział, że od 2013 r. została zaczęta procedura zmiany studium a ostatni element, którym uchwaliliście państwo to przystąpienie do sporządzenia planu zagospodarowania dla domu dziecka. Po tym, jakie zmiany wprowadziła ustawa o rewitalizacji bez okresu projektowego na dokumentów studium, które już są tworzone. Dzień po wejściu ustawy, nawet jak była gotowa do uchwalenia to ona nie mogła być uchwalona bo ustawa wprowadziła takie wskaźniki i trzeba było to poprawić. Tutaj też była zmiana uwarunkowań, czyli na studium z 2003 r. zostały nałożone uwarunkowania, czyli to co się pozmieniało. W tym momencie, jeżeli przystępowaliśmy do zmiany to te uwarunkowania są faktycznie, gdzieś tam znane tym organom wykonującym i nie powinny takich uwag nanosić do uwarunkowań tylko zajmą się wtedy kierunkami. Po tej analizie należałoby skupić się na tym, jakie jeszcze tereny warto by było złożyć i podjąć jedną uchwałę, która opisywałaby te wszystkie tereny o które ludzie wnioskują i podjąć jedną uchwałę, a nie co chwilę robić tak jak w ubiegłych latać: uchwała o zmianie uchwały itd. Nawiasem mówiąc, to ten załącznik nie może być w takiej formie. Załącznik graficzny ma mieć oznaczone granice na mapie ewidencyjnej, ale w tym <text:soft-page-break/>momencie jeżeli jest to takie skupisko, tylko jeden obszar i wtedy one są jaki ich jeden załącznik i absolutnie bez żadnych danych osobowych. </text:p>
      <text:p text:style-name="P7"/>
      <text:p text:style-name="P7">Uchwała Nr XLIX/221/17 Rady Miejskiej Mieroszowa z dnia 28 grudnia 2017 r. <text:line-break/>w sprawie uchwalenia zmiany Studium uwarunkowań i kierunków zagospodarowania przestrzennego miasta i gminy Mieroszów została podjęta 14 głosami „za” jednogłośnie. </text:p>
      <text:p text:style-name="P7"/>
      <text:p text:style-name="P7">Podjęta uchwała stanowi załącznik nr <text:s/>4 do niniejszego protokołu.</text:p>
      <text:p text:style-name="P7"/>
      <text:p text:style-name="P7"><text:span text:style-name="T25">Wiceprezes FWO „Camela” - Pan Piotr Brzęcki </text:span>podziękował Radzie Miejskiej Mieroszowa za uchwalenie uchwały. </text:p>
      <text:p text:style-name="P7"/>
      <text:p text:style-name="P7"><text:span text:style-name="T25">Radny Powiatu Wałbrzyskiego – Pan Andrzej Lipiński </text:span>podziękował w imieniu Pana Starosty oraz Radnych Powiatu Wałbrzyskiego oraz poinformował, że pieniądze, które były obiecane, po dzisiejszej państwa uchwale wrócimy do tematu i te środki finansowe będą. </text:p>
      <text:p text:style-name="P7"/>
      <text:p text:style-name="P7"><text:span text:style-name="T25">Radna – Pani Maja Sadowy</text:span> zwróciła się z prośba o wycofanie z porządku obrad wniosku dotyczącego tych dwóch działek. Trzymamy Pana Jakuba za słowo, ponieważ obiecał nam, że do Komisji w lutym przedstawi nam zestawienie wszystkich wniosków do zmian w studium, tak żebyśmy mogli w miarę szybko i bez zbędnej zwłoki podejść do tematu tak, aby ułatwić nie tylko Panu Skrzyniarzowi, ale również i dotychczasowym wnioskodawcom. </text:p>
      <text:p text:style-name="P7"/>
      <text:p text:style-name="P7">Odnosząc się do wypowiedzi Radnej, <text:span text:style-name="T25">Kierownik GPIiOŚ – Pan Jakub Stolicki</text:span> powiedział, że tego nie obiecywał, tylko jeżeli zostanie taki punkt wprowadzony do planu pracy Komisji Rewizyjnej to takie materiały zostaną przedłożone radzie. </text:p>
      <text:p text:style-name="P7"/>
      <text:p text:style-name="P7">Wniosek Radnej Rady Miejskiej Mieroszowa – Pani Mai Sadowej o wycofanie puntu 7 został przegłosowany 14 głosami „za” jednogłośnie. </text:p>
      <text:p text:style-name="P10"/>
      <text:p text:style-name="P10">Ad. 7. Projekt uchwały Rady Miejskiej Mieroszowa w sprawie przystąpienia do sporządzenia miejscowego planu zagospodarowania przestrzennego dla obszaru w <text:soft-page-break/>rejonie skrzyżowania dróg powiatowych w Rybnicy Leśnej w gminie Mieroszów omówił Zastępca Burmistrza – Pan Rafał Dzimira. </text:p>
      <text:p text:style-name="P7"/>
      <text:p text:style-name="P7"><text:span text:style-name="T25">Przewodniczący Komisji Ogólnej - Pan Ryszard Gubernat</text:span> poinformował, że projekt uchwały był omawiany na posiedzeniu Komisji Ogólnej i został zaopiniowany <text:s/>pozytywnie. <text:s/></text:p>
      <text:p text:style-name="P7"/>
      <text:p text:style-name="P7"><text:span text:style-name="T25">Przewodnicząca Rady</text:span> otworzyła dyskusję w tym punkcie. </text:p>
      <text:p text:style-name="P7"/>
      <text:p text:style-name="P7">Nikt nie zabrał głosu w dyskusji. </text:p>
      <text:p text:style-name="P7"/>
      <text:p text:style-name="P7">Uchwała nr XLIX/222/17 Rady Miejskiej Mieroszowa z dnia 28 grudnia 2017 r. <text:line-break/>w sprawie<text:span text:style-name="T25"> </text:span>przystąpienia do sporządzenia miejscowego planu zagospodarowania przestrzennego dla obszaru w rejonie skrzyżowania dróg powiatowych w Rybnicy Leśnej w gminie Mieroszów została podjęta 14 głosami „za” jednogłośnie. </text:p>
      <text:p text:style-name="P7"/>
      <text:p text:style-name="P7">Podjęta uchwała stanowi załącznik nr <text:s/>5 do niniejszego protokołu. </text:p>
      <text:p text:style-name="P7"/>
      <text:p text:style-name="P10">Ad. 8. Projekt uchwały Rady Miejskiej Mieroszowa w sprawie przyjęcia „Programu opieki nad zwierzętami bezdomnymi oraz zapobiegania bezdomności zwierząt na terenie Gminy Mieroszów w 2018 roku” omówił Zastępca Burmistrza – Pan Rafał Dzimira. </text:p>
      <text:p text:style-name="P10"/>
      <text:p text:style-name="P7"><text:span text:style-name="T25">Przewodniczący Komisji Ogólnej - Pan Ryszard Gubernat</text:span> poinformował, że projekt uchwały był omawiany na posiedzeniu Komisji Ogólnej i został zaopiniowany <text:s/>pozytywnie. <text:s/></text:p>
      <text:p text:style-name="P7"/>
      <text:p text:style-name="P7"><text:span text:style-name="T25">Przewodnicząca Rady </text:span>otworzyła dyskusję w tym punkcie. </text:p>
      <text:p text:style-name="P7"/>
      <text:p text:style-name="P7">Nikt nie zabrał głosu w dyskusji. </text:p>
      <text:p text:style-name="P10"/>
      <text:p text:style-name="P7">Uchwała nr XLIX/223/17 Rady Miejskiej Mieroszowa z dnia 28 grudnia 2017 r. <text:line-break/>w sprawie przyjęcia „Programu opieki nad zwierzętami bezdomnymi oraz zapobiegania <text:soft-page-break/>bezdomności zwierząt na terenie Gminy Mieroszów w 2018 roku” <text:s/>została podjęta 14 głosami „za” jednogłośnie. </text:p>
      <text:p text:style-name="P10"/>
      <text:p text:style-name="P7">Podjęta uchwała stanowi załącznik nr <text:s/>6 do niniejszego protokołu.</text:p>
      <text:p text:style-name="P7"/>
      <text:p text:style-name="P10">Ad. 9. Projekt uchwały Rady Miejskiej Mieroszowa w sprawie wprowadzenia zmian w budżecie gminy Mieroszów na 2017 rok omówiła Skarbnik Gminy – Pani Iwona Wojciechowska – Zatorska.</text:p>
      <text:p text:style-name="P10"/>
      <text:p text:style-name="P7"><text:span text:style-name="T25">Przewodniczący Komisji Ogólnej - Pan Ryszard Gubernat</text:span> poinformował, że projekt uchwały był omawiany na posiedzeniu Komisji Ogólnej i został zaopiniowany <text:s/>pozytywnie. <text:s/></text:p>
      <text:p text:style-name="P7"/>
      <text:p text:style-name="P7"><text:span text:style-name="T25">Przewodnicząca Rady</text:span> otworzyła dyskusję w tym punkcie.</text:p>
      <text:p text:style-name="P7"/>
      <text:p text:style-name="P7">W dyskusji głos zabrali:</text:p>
      <text:p text:style-name="P7"/>
      <text:p text:style-name="P7"><text:span text:style-name="T25">Radny – Pan Ryszard Gubernat </text:span>zwrócił się z pytaniem, czy w trakcie roku nastąpiły jakieś sytuacje w których kwota na transport lokalny była powiększona, czy źle oszacowana. </text:p>
      <text:p text:style-name="P7"/>
      <text:p text:style-name="P7"><text:span text:style-name="T25">Skarbnik Gminy – Pani Iwona Wojciechowska – Zatorska </text:span>odpowiedziała, że nie było takiej sytuacji. Po prostu w trakcie roku, wyszła potrzeba zmiany w zarządzeniu, bo brakowało nam i z paragrafu transportu zostały przemieszczone środki i trzeba było to zwyczajnie oddać. </text:p>
      <text:p text:style-name="P7"/>
      <text:p text:style-name="P7"><text:span text:style-name="T25">Radny – Pan Ryszard Gubernat </text:span>zwrócił się z pytaniem, z czego wynika kwota 10 000 na wynagrodzenia i pochodne wynagrodzeń w szkołach podstawowych. </text:p>
      <text:p text:style-name="P7"/>
      <text:p text:style-name="P7"><text:span text:style-name="T25">Skarbnik Gminy – Pani Iwona Wojciechowska – Zatoriska </text:span>odpowiedziała, że nie zostały doszacowane wszystkie wydatki. Zabrakło tej kwoty 10 000 zł <text:s/>w oświacie i trzeba było dać na podstawowe wynagrodzenie, na składki, na ZUS-y, na fundusz świadczeń socjalnych. W sumie, jest to niewielka kwota, ponieważ na początku roku subwencja została nam obcięta, <text:soft-page-break/>rozwiązywaliśmy rezerwę, dawaliśmy z Urzędu nasze pieniądze, ale nie sposób było wyliczyć tak dokładnie, żeby było to wystarczające. Dopiero koniec roku pokazał, że gdzieś w tych obliczeniach raptem 10 000 zł zostało niedoszacowane. </text:p>
      <text:p text:style-name="P7">Na oświatę poszło 10 000 zł. To jest taka rezerwa, że jeśli by się coś w szkole stało, to my ją rozwiązujemy. Środki z rezerwy poszły całkowicie na potrzeby szkół bo zabrakło na paragrafach zakupów, usług. Przed wszystkim bardzo dużo zabrakło na paragrafach szkoleń. Było mnóstwo szkoleń we wszystkich jednostkach. Panie Dyrektorki robią zmiany, najczęściej jak zostawało na wynagrodzenie, przeznaczały na <text:s/>dział 4700.</text:p>
      <text:p text:style-name="P7"/>
      <text:p text:style-name="P7">W związku z kwotą 53 687,94 zł na zakup usług w rozdziale gospodarka ściekowa i ochrona wód, <text:span text:style-name="T25">Wiceprzewodnicząca Rady – Pani Justyna Pichowicz </text:span>zwróciła się z pytaniem z czego wynika ta różnica w porównaniu do poprzedniej kwoty. </text:p>
      <text:p text:style-name="P7"/>
      <text:p text:style-name="P7"><text:span text:style-name="T25">Skarbnik Gminy – Pani Iwona Wojciechowska – Zatorska</text:span> odpowiedziała, że ta różnica wynika z tego, że zaczęły spływać środki i pracownice z księgowości wiedziały, że plan już jest niewystarczający i środki były przesuwane w Zarządzeniu Burmistrza. </text:p>
      <text:p text:style-name="P7"/>
      <text:p text:style-name="P7"><text:span text:style-name="T25">Wiceprzewodnicząca Rady </text:span>zauważyła, że jeżeli są jakieś pieniądze zaplanowane to można je zafakturować, zrobić zamówienia na kwotę przewyższającą plan w budżecie. </text:p>
      <text:p text:style-name="P7"/>
      <text:p text:style-name="P7"><text:span text:style-name="T25">Skarbnik Gminy</text:span> odpowiedziała, że można zarządzeniem korygować plany jeśli się uważa na ten moment, że nie potrzeba robić takiej uchwały.</text:p>
      <text:p text:style-name="P7"/>
      <text:p text:style-name="P7">Odnosząc się do zakresu usług różnych, pkt. 5, do kwoty 2 400, <text:span text:style-name="T25">Wiceprzewodnicząca Rady – Pani Justyna Pichowicz</text:span> zwróciła się z pytaniem, skąd ta kwota się wzięła. </text:p>
      <text:p text:style-name="P7"/>
      <text:p text:style-name="P7"><text:span text:style-name="T25">Skarbnik Gminy – Pani Iwona Wojciechowska – Zatorska</text:span> odpowiedziała, że są to pozostałe wydatki związane z promocją. </text:p>
      <text:p text:style-name="P7"/>
      <text:p text:style-name="P7">Odnosząc się do pkt. 8 <text:span text:style-name="T25">Radny – Pan Ryszard Gubernat</text:span> zwrócił się z pytaniem, czy tu chodzi o oczyszczalnię ścieków. </text:p>
      <text:p text:style-name="P7"><text:soft-page-break/></text:p>
      <text:p text:style-name="P7"><text:span text:style-name="T25">Skarbnik Gminy – Pani Iwona Wojciechowska – Zatorska</text:span> odpowiedziała, że jest to związane z naszą śmieciówką. Tam też były pewnego rodzaju zmiany zarządzeniami, a musieliśmy wrócić do pierwotnego planu. Nie odpowiem na to pytanie, czy jest to związane z oczyszczalnią, czy też jest to związane ze wspólnotami tam gdzie jest energia. </text:p>
      <text:p text:style-name="P7">W związku z wyczerpaniem dyskusji <text:span text:style-name="T25">Przewodnicząca Rady</text:span> odczytała projekt uchwały i poddała go pod głosowanie, jednocześnie informując, że zgodnie ze Statutem Gminy Mieroszów będzie to głosowanie jawne imienne. </text:p>
      <text:p text:style-name="P7"/>
      <text:p text:style-name="P7">Uchwała nr XLIX/224/17 Rady Miejskiej Mieroszowa z dnia 28 grudnia 2017 r. <text:line-break/>w sprawie wprowadzenia zmian w budżecie gminy Mieroszów na 2017 rok została podjęta 11 głosami „za”, 0 głosami „przeciw” oraz 3 głosami „wstrzymującymi się”. </text:p>
      <text:p text:style-name="P7"/>
      <text:p text:style-name="P7"><text:span text:style-name="T25">Za podjęciem uchwały głosowali Radni:</text:span> Jan Bednarz, Maria Chmielnicka, Henryk Hnatiuk, Małgorzata Jasiak, Jadwiga Kobus, Tomasz Maciejewski, Wojciech Oleszkiewicz, Justyna Pichowicz, Ryszard Sierakowski, Dorota Skibska, Dariusz Szmulik; </text:p>
      <text:p text:style-name="P7"><text:span text:style-name="T25">wstrzymali się od głosu:</text:span> Ryszard Gubernat, Kamila Milewska, Maja Sadowy. </text:p>
      <text:p text:style-name="P10"/>
      <text:p text:style-name="P7">Podjęta uchwała stanowi załącznik nr 7 do niniejszego protokołu.</text:p>
      <text:p text:style-name="P7"/>
      <text:p text:style-name="P10">Ad. 10. Projekt uchwały Rady Miejskiej Mieroszowa w sprawie przyjęcia wieloletniego programu gospodarowania mieszkaniowym zasobem gminy Mieroszów na lata 2017-2022 omówił Zastępca Burmistrza – Pan Rafał Dzimira. </text:p>
      <text:p text:style-name="P10"/>
      <text:p text:style-name="P10">Przewodniczący Komisji Ogólnej <text:span text:style-name="T8">poinformował, że projekt uchwały był omawiany na posiedzeniu Komisji i został zaopiniowany pozytywnie. </text:span></text:p>
      <text:p text:style-name="P5"/>
      <text:p text:style-name="P5"><text:span text:style-name="T25">Przewodnicząca Rady</text:span> otworzyła dyskusję w tym punkcie. </text:p>
      <text:p text:style-name="P5"/>
      <text:p text:style-name="P5">Nikt nie zabrał głosu w dyskusji. </text:p>
      <text:p text:style-name="P5"/>
      <text:p text:style-name="P7"><text:soft-page-break/><text:span text:style-name="T18">Uchwała nr XLIX/225/17 Rady Miejskiej Mieroszowa z dnia 28 grudnia 2017 r. <text:line-break/>w sprawie </text:span><text:span text:style-name="T23">przyjęcia wieloletniego programu gospodarowania mieszkaniowym zasobem gminy Mieroszów na lata 2017-2022</text:span><text:span text:style-name="T20"> </text:span><text:span text:style-name="T18">została podjęta 14 głosami „za” jednogłośnie. </text:span></text:p>
      <text:p text:style-name="P5"/>
      <text:p text:style-name="P5">Podjęta uchwała stanowi załącznik nr 8 do niniejszego protokołu.</text:p>
      <text:p text:style-name="P5"/>
      <text:p text:style-name="P10">Ad. 11. Projekt uchwały Rady Miejskiej Mieroszowa w sprawie zmiany Uchwały Nr XXXV/166/09 Rady Miejskiej Mieroszowa z dnia 27 marca 2009 roku w sprawie ustalenia regulaminu określającego wysokość stawek i szczegółowe warunki przyznawania dodatków do wynagrodzenia zasadniczego, szczegółowe warunki obliczania i wypłacania wynagrodzenia za godziny ponadwymiarowe i godziny zastępstw doraźnych, oraz wysokości i warunki wypłacania nagród i innych świadczeń wynikających ze stosunku pracy nauczycieli zatrudnionych w szkołach prowadzonych przez Gminę Mieroszów omówił Zastępca Burmistrza – Pan Rafał Dzimira. </text:p>
      <text:p text:style-name="P10"/>
      <text:p text:style-name="P10">Przewodniczący Komisji Ogólnej <text:span text:style-name="T8">poinformował, że projekt uchwały był omawiany na posiedzeniu Komisji i został zaopiniowany pozytywnie. </text:span></text:p>
      <text:p text:style-name="P5"/>
      <text:p text:style-name="P5"><text:span text:style-name="T25">Przewodnicząca Rady</text:span> otworzyła dyskusję w tym punkcie. </text:p>
      <text:p text:style-name="P5"/>
      <text:p text:style-name="P5">Nikt nie zabrał głosu w dyskusji. </text:p>
      <text:p text:style-name="P5"/>
      <text:p text:style-name="P7"><text:span text:style-name="T23">Uchwała nr XLIX/226/17 Rady Miejskiej Mieroszowa z dnia 28 grudnia 2017 r. <text:line-break/>w sprawie ustalenia regulaminu określającego wysokość stawek i szczegółowe warunki przyznawania dodatków do wynagrodzenia zasadniczego, szczegółowe warunki obliczania i wypłacania wynagrodzenia za godziny ponadwymiarowe i godziny zastępstw doraźnych, oraz wysokości i warunki wypłacania nagród i innych świadczeń wynikających ze stosunku pracy nauczycieli zatrudnionych w szkołach prowadzonych przez Gminę Mieroszów</text:span><text:span text:style-name="T20"> </text:span><text:span text:style-name="T23">została podjęta 14 głosami „za” jednogłośnie. </text:span></text:p>
      <text:p text:style-name="P5">Podjęta uchwała stanowi załącznik nr 9 do niniejszego protokołu.</text:p>
      <text:p text:style-name="P5"/>
      <text:p text:style-name="P10"><text:soft-page-break/>Ad. 12. Projekt uchwały Rady Miejskiej Mieroszowa w sprawie Gminnego Programu Rozwiązywania problemów Alkoholowych dla Gminy Mieroszów na rok 2018 omówił Zastępca Burmistrza – Pan Rafał Dzimira. </text:p>
      <text:p text:style-name="P10"/>
      <text:p text:style-name="P10">Przewodniczący Komisji Ogólnej <text:span text:style-name="T8">poinformował, że projekt uchwały był omawiany na posiedzeniu Komisji i został zaopiniowany pozytywnie. </text:span></text:p>
      <text:p text:style-name="P5"/>
      <text:p text:style-name="P5"><text:span text:style-name="T25">Przewodnicząca Rady</text:span> otworzyła dyskusję w tym punkcie. </text:p>
      <text:p text:style-name="P5"/>
      <text:p text:style-name="P5">Nikt nie zabrał głosu w dyskusji. </text:p>
      <text:p text:style-name="P5"/>
      <text:p text:style-name="P7"><text:span text:style-name="T23">Uchwała nr XLIX/227/17 Rady Miejskiej Mieroszowa z dnia 28 grudnia 2017 r. w sprawie Gminnego Programu Rozwiązywania problemów Alkoholowych dla Gminy Mieroszów na rok 2018</text:span><text:span text:style-name="T20"> <text:s/></text:span><text:span text:style-name="T23">została podjęta 14 głosami „za” jednogłośnie.</text:span></text:p>
      <text:p text:style-name="P5"/>
      <text:p text:style-name="P5">Podjęta uchwała stanowi załącznik nr 10 do niniejszego protokołu.</text:p>
      <text:p text:style-name="P5"/>
      <text:p text:style-name="P10">Ad. 13. Projekt uchwały Rady Miejskiej Mieroszowa w sprawie zatwierdzenia planu pracy Komisji Ogólnej na I półrocze 2018 roku.</text:p>
      <text:p text:style-name="P10"/>
      <text:p text:style-name="P10">Przewodniczący Komisji Ogólnej <text:span text:style-name="T8">poinformował, że projekt uchwały był omawiany na posiedzeniu Komisji i został zaopiniowany pozytywnie. </text:span></text:p>
      <text:p text:style-name="P7"/>
      <text:p text:style-name="P7">Przewodniczący Komisji Ogólnej wniósł do planu pracy Komisji Ogólnej w miesiącu lutym następujące zmiany:</text:p>
      <text:list xml:id="list3798012190" text:style-name="L22">
        <text:list-item>
          <text:p text:style-name="P8">dopisanie punktu: dokonanie analizy dotychczas złożonych wniosków dotyczących zmian studium uwarunkowań i kierunków zagospodarowania przestrzennego miasta i gminy Mieroszów;</text:p>
        </text:list-item>
        <text:list-item>
          <text:p text:style-name="P8">przeniesienie punktu 3. z miesiąca stycznia: Realizacja inwestycji w 2017 r. w stosunku do planu inwestycyjnego na 2017 r. - na miesiąc luty; </text:p>
        </text:list-item>
        <text:list-item>
          <text:p text:style-name="P8"><text:s/>przeniesienie punktu 4. z miesiąca stycznia: Planowane inwestycje na 2018 r. - na <text:soft-page-break/>miesiąc marzec.</text:p>
        </text:list-item>
      </text:list>
      <text:p text:style-name="P5">Zmiany w planie pracy Komisji Ogólnej w miesiącu lutym zostały przegłosowane <text:line-break/>14 głosami „za” jednogłośnie. </text:p>
      <text:p text:style-name="P5"/>
      <text:p text:style-name="P9"><text:span text:style-name="T23">Uchwała nr XLIX/228/17 Rady Miejskiej Mieroszowa z dnia 28 grudnia 2017 r. </text:span><text:span text:style-name="T24">w</text:span><text:span text:style-name="T23"> <text:s/>sprawie zatwierdzenia planu pracy Komisji Ogólnej na I półrocze 2018 roku została podjęta <text:line-break/>14 głosami „za” jednogłośnie.</text:span></text:p>
      <text:p text:style-name="P5"/>
      <text:p text:style-name="P5">Podjęta uchwała stanowi załącznik nr 11 do niniejszego protokołu.</text:p>
      <text:p text:style-name="P5"/>
      <text:p text:style-name="P10">Ad. 14. Projekt uchwały Rady Miejskiej Mieroszowa w sprawie zatwierdzenia planu pracy Komisji Rewizyjnej na I półrocze 2018 roku omówił Przewodniczący Komisji Rewizyjnej – Pan Dariusz Szmulik. </text:p>
      <text:p text:style-name="P7"/>
      <text:p text:style-name="P7">W wyniku dyskusji Rada Miejska Mieroszowa przyjęła na prośbę Przewodniczącego Komisji Rewizyjnej wniosek o ujęcie w planie Komisji Rewizyjnej w miesiącu lutym: Kontrola w zakresie czynności podejmowanych przez Burmistrza Mieroszowa od roku 2015 do stycznia 2018 dotycząca spłaty zadłużenia wobec WZWiK w Wałbrzychu. </text:p>
      <text:p text:style-name="P7"/>
      <text:p text:style-name="P7">Wniosek został przegłosowany 14 głosami „za” jednogłośnie. </text:p>
      <text:p text:style-name="P7"/>
      <text:p text:style-name="P7">Również na prośbę<text:span text:style-name="T25"> </text:span>Przewodniczącego Komisji Rewizyjnej Rada Miejska przyjęła wniosek o ujęcie w planie Komisji Rewizyjnej na miesiąc czerwiec: Kontrola realizacji wniosków przyjętych przez Radę Miejską Mieroszowa w 2016 r.</text:p>
      <text:p text:style-name="P7">Plan pracy Komisji Rewizyjnej na I półrocze 2018 r. został przegłosowany 13 głosami „za”, 0 „przeciw” oraz 1 głosem „wstrzymującym się”. </text:p>
      <text:p text:style-name="P7"/>
      <text:p text:style-name="P7"><text:span text:style-name="T25">Przewodnicząca Rady</text:span> ogłosiła 10 minut przerwy.</text:p>
      <text:p text:style-name="P7"/>
      <text:p text:style-name="P5">Podjęta uchwała stanowi załącznik nr 12 do niniejszego protokołu.</text:p>
      <text:p text:style-name="P7"/>
      <text:p text:style-name="P10"><text:soft-page-break/>Ad. 15. Protokół Komisji Rewizyjnej z czynności kontrolnych w zakresie delegacji służbowych burmistrzów, pracowników oraz Radnych za 2016 rok w porównaniu do roku 2015 omówił Przewodniczący Komisji Rewizyjnej – Pan Dariusz Szmulik. </text:p>
      <text:p text:style-name="P10"/>
      <text:p text:style-name="P7"><text:span text:style-name="T25">Przewodnicząca Rady</text:span> otworzyła dyskusję w tym punkcie.</text:p>
      <text:p text:style-name="P7"/>
      <text:p text:style-name="P7">W dyskusji głos zabrali: </text:p>
      <text:p text:style-name="P7"/>
      <text:p text:style-name="P7"><text:span text:style-name="T25">Radna – Pani Maja Sadowy</text:span> zwróciła się z pytaniem, czy można podliczyć ilość tych wszystkich delegacji za rok 2015 oraz 2016 pod względem destynacji. Spośród tych wyjazdów służbowych, ile było podróży zagranicznych, a ile krajowych? </text:p>
      <text:p text:style-name="P7"/>
      <text:p text:style-name="P7"><text:span text:style-name="T25">Przewodniczący Komisji Rewizyjnej – Pan Dariusz Szmulik </text:span>odpowiedział, że Komisja Rewizyjna nie procedowała takich podziałów. Jeżeli chodzi ogółem o wyjazdy służbowe Burmistrzów, Radnych oraz pracowników w porównaniu do roku 2015 oraz 2016 nastąpił dalszy spadek ilości wyjazdów jak i wykorzystywanych środków publicznych przeznaczonych na te cele. Porównując tylko z 2016 jest to nie duży spadek. </text:p>
      <text:p text:style-name="P7"/>
      <text:p text:style-name="P7">Odnosząc się do zapytania <text:span text:style-name="T25">Radnego – Pana Ryszarda Gubernata</text:span>, Przewodniczący Komisji Rewizyjnej odpowiedział, że poprzednie zalecenia Komisji Rewizyjnej zostały wykonane.</text:p>
      <text:p text:style-name="P7"/>
      <text:p text:style-name="P7"><text:span text:style-name="T25">Radna – Pani Maja Sadowy </text:span>zwróciła się z pytaniem, kto deleguje Burmistrza Mieroszowa w delegacje służbowe. </text:p>
      <text:p text:style-name="P10"/>
      <text:p text:style-name="P7"><text:span text:style-name="T25">Zastępca Burmistrza – Pan Rafał Dzimira</text:span> odpowiedział, że delegacje podpisywane są wzajemnie. Ja deleguję Burmistrza, a Burmistrz deleguje mnie. Jeżeli nie ma któregoś z nas to wtedy Pani Beata Brzezińska podpisuje. </text:p>
      <text:p text:style-name="P7"/>
      <text:p text:style-name="P7"><text:span text:style-name="T25">Wiceprzewodnicząca Rady – Pani Justyna Pichowicz</text:span> zwróciła uwagę, ze Komisja Rewizyjna poza formalno-prawnym sprawdzeniem powinna zwrócić uwagę na ten punkt <text:soft-page-break/>dotyczący celowości, gospodarności. W poprzednich latach było tak, że Komisja Rewizyjna badając temat delegacji, analizowała np. czy nie było podwójnie wyjazdu w tym samym dniu na to samo spotkanie, powiedzmy dwoma samochodami. Zwracaliśmy uwagę na to, czy zasadny był wyjazd w delegację i też zwracaliśmy uwagę na takie przykłady, gdzie niezasadny był wyjazd w delegację samochodem osobowym bo np. odbiór faktur itd. Pytanie, czy tu też pod kątem celowości Komisja Rewizyjna analizowała te delegacje. </text:p>
      <text:p text:style-name="P10"/>
      <text:p text:style-name="P7"><text:span text:style-name="T25">Przewodniczący Komisji Rewizyjnej </text:span>odpowiedział, że delegacje były badane pod kontem celowości. Badaliśmy delegacje pod kontem zeszłorocznej kontroli, gdzie stwierdziliśmy, że były delegacje które się powielały. W tej kontroli takich sytuacji nie stwierdziliśmy. </text:p>
      <text:p text:style-name="P7"/>
      <text:p text:style-name="P7"><text:span text:style-name="T25">Radna – Pani Maja Sadowy</text:span> zwróciła się z pytaniem, w związku z delegacją pracowników urzędu, czy były to delegacje na obszarze dolnego śląska. Gdzie najczęściej były te delegacje? <text:s/></text:p>
      <text:p text:style-name="P7"/>
      <text:p text:style-name="P7"><text:span text:style-name="T25">Przewodniczący Komisji Rewizyjnej</text:span> odpowiedział, że wyjazdy pracowników były najczęściej po terenie gminy Mieroszów. Były również wyjazdy do miejscowości Wałbrzych, do urzędów; zdarzały się również przypadki wyjazdów do Dolnośląskiego Urzędu Wojewódzkiego we Wrocławiu. Jeżeli chodzi o Burmistrzów, to były również wyjazdy do urzędów, najczęściej poza terenem gminy Mieroszów.</text:p>
      <text:p text:style-name="P7"/>
      <text:p text:style-name="P7">Odnosząc się do zapytania Radnej – Pani Mai Sadowej, <text:span text:style-name="T25">Skarbnik Gminy – Pani Iwona Wojciechowska - Zatorska</text:span> odpowiedziała, że jeśli pracownik porusza się po terenie gminy to naliczana jest mu delegacja. Jeżeli delegacja trwa powyżej 8 godzin, wypłacana jest 1/2 diety. Natomiast, opłata zależy od tego, czy jedzie busem, autobusem czy samochodem pod warunkiem, że ma badania i może prowadzić samochód prywatny do celów służbowych. </text:p>
      <text:p text:style-name="P7"/>
      <text:p text:style-name="P7"><text:span text:style-name="T25">Radny – Pan Ryszard Gubernat </text:span>zwrócił się z pytaniem, czy jeśli pracownik dojeżdża z Wałbrzycha do Mieroszowa, czy są zwracane koszty przejazdu? </text:p>
      <text:p text:style-name="P7"/>
      <text:p text:style-name="P7"><text:span text:style-name="T25">Skarbnik Gminy – Pani Iwona Wojciechowska – Zatorska</text:span> odpowiedziała, że nie. Np. <text:soft-page-break/>jeśli jest potrzeba załatwienia czegoś w Urzędzie w Wałbrzychu to nie jest mu wystawiona delegacja. Tak samo jak ja, jadę do Świdnicy przez Wałbrzych i potrzebuję załatwić w IPAW-ie, podpisać umowę, czy potrzebuję dostać się do Starostwa to nie biorę delegacji. </text:p>
      <text:p text:style-name="P7"/>
      <text:p text:style-name="P7"><text:span text:style-name="T25">Radna – Pani Dorota Skibska</text:span> zwróciła się z pytaniem, czy w pracach Komisji uczestniczyły osoby, które korzystają z tych delegacji; jeżeli tak, to czy nie powinny być wyłączone z tej kontroli. Czy były takie osoby? Uważam, że Radni którzy korzystali z delegacji powinni być wyłączeni z czynności kontrolnych. </text:p>
      <text:p text:style-name="P7"/>
      <text:p text:style-name="P7">Odnosząc się do powyższej wypowiedzi, <text:span text:style-name="T25">Wiceprzewodnicząca Rady – Pani Justyna Pichowicz</text:span> powiedziała, że Radna - Pani Dorota Skibska uzasadniła swoje pytanie tym, że były wcześniej wyłączane osoby. Tylko, że wtedy one podlegały kontroli i to jak wydatkowały pieniądze sołeckie. Natomiast, to jest tak, że te pieniądze z delegacji wydatkowane są albo z budżetu gminy i wtedy podpisuje te delegacje, czy je wydatkuje Burmistrz bądź Zastępca, albo z budżetu Rady Miejskiej i wtedy te delegacje podpisuje Pani Przewodnicząca, a Pani Przewodnicząca nie bierze udziału w posiedzeniach Komisji. Także, nie jest to podobna sytuacja jak z sołtysami, to jest różnica. </text:p>
      <text:p text:style-name="P10"/>
      <text:p text:style-name="P10">Radny – Pan Dariusz Szmulik <text:span text:style-name="T8">powiedział, że nie ma takiego przepisu, który by wykluczał taką osobę </text:span></text:p>
      <text:p text:style-name="P7"/>
      <text:p text:style-name="P7">W związku z wyczerpaniem dyskusji w tym punkcie, Przewodnicząca przeszła do omawiania kolejnego punktu. </text:p>
      <text:p text:style-name="P10"/>
      <text:p text:style-name="P7">Protokół Komisji Rewizyjnej z czynności kontrolnych w zakresie delegacji służbowych burmistrzów, pracowników oraz Radnych za 2016 rok w porównaniu do roku 2015 stanowi załącznik nr 13 do niniejszego protokołu. </text:p>
      <text:p text:style-name="P10"/>
      <text:p text:style-name="P10">Ad. 16. Protokół Komisji Rewizyjnej z czynności kontrolnych w zakresie wydatkowania publicznych środków finansowych przez Ochotnicze Straże Pożarne z terenu gminy Mieroszów za 2016 r. omówił Przewodniczący Komisji Rewizyjnej – Pan <text:soft-page-break/>Dariusz Szmulik. </text:p>
      <text:p text:style-name="P10"/>
      <text:p text:style-name="P7"><text:span text:style-name="T25">Przewodnicząca Rady </text:span>otworzyła dyskusję w tym punkcie. </text:p>
      <text:p text:style-name="P7"/>
      <text:p text:style-name="P7">W dyskusji głos zabrali: </text:p>
      <text:p text:style-name="P7"/>
      <text:p text:style-name="P7"><text:span text:style-name="T25">Radny – Pan Tomasz Maciejewski</text:span> zauważył, że wóz strażacki w Sokołowsku w ciągu roku wyjeżdża cztery razy. Czy nie należałoby się zastanowić nad likwidacją tej straży?</text:p>
      <text:p text:style-name="P7"><text:span text:style-name="T25">Radna – Pani Kamila Milewska </text:span>powiedziała, że wszyscy doskonale wiedzą, dlaczego ten samochód nie wyjeżdża. Ja już ostatnio mówiłam o tym na Komisji, czy Sesji o tym samochodzie. Był przypadek pożaru przy Leśnym Źródle, więc ta niewielka liczba tych wyjazdów bierze się z tego, że ten samochód jest po prostu niesprawny i to nie jest wina tej OSP bo oni robią co mogą. Wiemy, jaki jest budżet gminy, a myślę że na bezpieczeństwie ludzi nie możemy oszczędzać. Wiadomo, że czas dojazdu takiej jednostki, która się mieści na początku Sokołowska do pożaru w Sokołowsku, czy zdarzenia w Sokołowsku będzie dużo szybszy i krótszy, w sytuacji gdy jest to sprawny pojazd niż z Mieroszowa. Nie popadajmy w jakieś absurdy bo zamykamy szkoły, zaczynamy likwidować straż, zamknijmy po prostu tą gminę, zabierzmy zabawki i wyprowadźmy się po prostu. Przecież do niczego dobrego to nie doprowadzi, musimy robić wszystko, żeby ta straż miała również sens. </text:p>
      <text:p text:style-name="P7"/>
      <text:p text:style-name="P7"><text:span text:style-name="T25">Przewodniczący Komisji Rewizyjnej – Pan Dariusz Szmulik</text:span> powiedział, że samochód straży pożarnej z Mieroszowa uczestniczy nie tylko w akcjach gaśniczych. Jeżdżą również do zdarzeń drogowych, losowych wynikających z przyrody, z różnych kataklizmów a Ochotnicza Straż Pożarna w Sokołowsku wyjeżdża tylko i wyłącznie do akcji gaśniczych, bo nie mają takiego sprzętu jak OSP Mieroszów, którym mogliby dysponować. Niestety, jednostka w Mieroszowie nie jest wyposażona w nowoczesny sprzęt, który może być wykorzystywany. Brakuje im kamery termowizyjnej; to jest taka kamera, która po ugaszeniu pożaru potrafi stwierdzić, czy jeszcze gdzieś występuje jakieś ognisko zapalne. </text:p>
      <text:p text:style-name="P7"/>
      <text:p text:style-name="P7"><text:span text:style-name="T25">Radny – Pan Tomasz Maciejewski</text:span> powiedział, że oszczędzamy na strażakach z Mieroszowa za cenę czterech wyjazdów OSP w Sokołowsku.</text:p>
      <text:p text:style-name="P7"><text:soft-page-break/></text:p>
      <text:p text:style-name="P7"><text:span text:style-name="T25">Radny – Pan Wojciech Oleszkiewicz </text:span>dopowiedział, że nie jest to podstawowa funkcja jaką pełnią strażacy, ale zdarza się, że biorą udział w akcjach zabezpieczając nasze drogi, czy w jakiś innych uroczystościach. One nie są uwzględnione w protokole, ponieważ jest to dodatkowa praca społeczna strażaków, albo <text:s/>może w jakiś sposób inaczej płacona. Rzadko się zdarzyło, żeby strażacy odmówili takiej pomocy. </text:p>
      <text:p text:style-name="P7"/>
      <text:p text:style-name="P7"><text:span text:style-name="T25">Radna – Pani Jadwiga Kobus</text:span> powiedziała, że strażacy w Sokołowsku wypompowują wodę z piwnic, kiedy zachodzi taka potrzeba. To również nie jest zaznaczone jako wyjazd. </text:p>
      <text:p text:style-name="P7"/>
      <text:p text:style-name="P7"><text:span text:style-name="T25">Radna – Pani Maja Sadowy</text:span> powiedziała, że jak się popatrzy na ten protokół to daleka byłaby również od tego, żeby snuć tak daleko idące wnioski o zamknięciu, czy likwidacji straży w Sokołowsku. Natomiast, jak popatrzymy na ten protokół to jest tam takie zestawienie kosztów, gdzie mówi się o tym, że OSP w naszej gminie kosztowało 90 tys. zł z czego prawie 76 tys. to było OSP Mieroszów, a 14 tys. zł OSP Sokołowsko. Jakbyśmy te kwoty podzielili na ilość wyjazdów, to wychodzi na to, że średni wyjazd OSP Mieroszów to jest 900 zł, a OSP Sokołowsko to jest 3 500 zł. Ja wiem, że to nie jest tak, że wszystko jest w prost proporcjonalne do tych kosztów wyjazdu. Natomiast, może warto było by przy następnej kontroli pochylić się nad tym co generuje tam wyższy koszt. Aby te straże w ogóle nie wyjeżdżały, to o to chodzi, żeby nic się z nimi nie działo. Czym mniej tych interwencji, tym lepiej; ale może warto następnym razem dogłębniej zastanowić się nad tym co tak naprawdę generuje koszty. Nie ma tu takiego wyraźnego podziału, że np. szkolenia dla wszystkich będą dokładnie takie same, czy się jeździ czy się nie jeździ bo ludzie muszą się szkolić, mundury to też będzie identyczny koszt. Natomiast, moje pytanie jest takie, mamy 10 fałszywych alarmów i czy jesteśmy w stanie powiedzieć ile dotyczy OSP Mieroszów. Ile nas kosztowały interwencje związane z fałszywymi wyjazdami i czy wiemy, ile dokonano zgłoszenia na policję żeby ścigać winnych bo jednak są to pieniądze wydane bez sensu. </text:p>
      <text:p text:style-name="P7"/>
      <text:p text:style-name="P7"><text:span text:style-name="T25">Przewodniczący Komisji Rewizyjnej – Pan Dariusz Szmulik</text:span> powiedział, że fałszywe alarmy polegają nie tylko na tym, że ktoś zgłasza powstanie zdarzenia a to zdarzenie nie miało miejsca. Te 10 wyjazdów alarmów fałszywych były spowodowane przez wzbudzanie <text:soft-page-break/>czujek przeciwpożarowych, które maja połączenie z centralą Państwowej Straży Pożarnej i nasi strażacy jadą na kontrolę. Te wszystkie 10 wyjazdów dotyczyły właśnie wzbudzeń wynikających z różnych przyczyn: z wilgoci, oprogramowania i z różnych innych przyczyn. Natomiast, nie były to zgłoszenia dokonane przez człowieka. </text:p>
      <text:p text:style-name="P7"/>
      <text:p text:style-name="P7"><text:span text:style-name="T25">Radna – Pani Maja Sadow</text:span>y zwróciła się z pytaniem, czy zostały przeprowadzone jakieś kontrole, aby nie dochodziło w przyszłości do tego typu zdarzeń. </text:p>
      <text:p text:style-name="P7"/>
      <text:p text:style-name="P7"><text:span text:style-name="T25">Przewodniczący Komisji Rewizyjnej</text:span> odpowiedział, że kontrole central przeciwpożarowych oraz czujek dokonują zorganizowane jednostki, na pewno nie jednostki Ochotniczej Straży Pożarnej. Komisja Rewizyjna nie może wiedzieć jakie zostały dokonane wnioski, ponieważ straż pożarna w Mieroszowie nie dysponujemy takimi informacjami, tymi informacjami dysponuje Państwowa Straż Pożarna w Wałbrzychu.</text:p>
      <text:p text:style-name="P10"/>
      <text:p text:style-name="P7"><text:span text:style-name="T25">Radna – Pani Maja Sadowy</text:span> powiedziała, że wychodzi z takiego założenia, że to <text:s/>z budżetu gminy Mieroszów finansowane są podobne wyjazdy. Więc, my i na pewno członkowie Komisji Rewizyjnej mają prawo do tego, żeby pytać jakie podjęto czynności zaradcze, <text:s/>żeby docelowo do takich zdarzeń nie dochodziło bo nasza gmina za to płaci. </text:p>
      <text:p text:style-name="P7"/>
      <text:p text:style-name="P7"><text:span text:style-name="T25">Przewodniczący Komisji Rewizyjnej</text:span> odpowiedział, że nie wie, czy Pani Radna zrozumiała co on powiedział. Czujki wzbudzane są z różnych przyczyn. Komisja Rewizyjna nie wpłynie na jakość czujek, czy na to co je wzbudza. To co Pani powiedziała, że środki finansowe na OSP pochodzą z budżetu gminy Mieroszów – oczywiście ponieważ, te wszystkie zdarzenia, fałszywe alarmy odbywają się na terenie gminy Mieroszów. Są podmioty, które dysponują takim oprzyrządowaniem, niestety nasi strażacy nie zawiadują tą centralą przeciwpożarową i nie są w stanie stwierdzić jakie są przyczyny wzbudzania tych alarmów.</text:p>
      <text:p text:style-name="P7"/>
      <text:p text:style-name="P7">Odnosząc się do racjonalności podnoszenia kosztów na OSP w Sokołowsku, <text:span text:style-name="T25">Wiceprzewodnicząca Rady – Pani Justyna Pichowicz</text:span> powiedziała, że nie są ponoszone racjonalne te wydatki, ze względu na to, że sprzęt jest stary, zużyty i kosztochłonny przez to <text:soft-page-break/>chociażby, że wymaga napraw, wymaga zakupu jakiś podzespołów, części itd. Ja nie wiem, czy jestem na bieżąco, ale ostatnio Prezes z OSP w Sokołowsku twierdził, że ten sprzęt w ogóle już nie wyjeżdża. Więc, moim zdaniem tak naprawdę tu po stronie gminy jest zobowiązanie i trzeba nad tym się pochylić, żeby zapewnić odpowiednie auto dla OSP w Sokołowsku bo to jest specyficzna miejscowość w gminie. Tam jest prawie 300 miejsc leżących pacjentów w ośrodkach zdrowia, tam są pensjonaty. Nie można też brać wszystkiego jedną miarą. Jeżeli, patrzymy na kwotę 14 000 tu i przeliczamy to na liczby wyjazdów, no nie możemy tak tego przeliczać bo te koszty często są spowodowane nie kosztem wyjazdu, tylko ponosimy wydatki przez to, że jest niedoinwestowana ta straż i taki moim zdaniem jest wniosek. W tym momencie mówicie o tym, żeby zamykać Ochotniczą Straż Pożarną w takiej miejscowości, to trochę za daleko to poszło. </text:p>
      <text:p text:style-name="P7">Powinniśmy doinwestować straż pożarną, być może zastanowić się nad jakimś pozyskiwaniem jeszcze środków z zewnątrz, żeby doinwestować. Mamy różnego rodzaju program polsko – czeskie, inwestowaliśmy w trasy rowerowe to i można zainwestować w porządny sprzęt strażacki. To jest kwestia odpowiednich priorytetów zabezpieczenia środków. </text:p>
      <text:p text:style-name="P7"/>
      <text:p text:style-name="P7"><text:span text:style-name="T25">Radny – Pan Dariusz Szmulik</text:span> powiedział, że kierownik, który zajmuje się funkcjonowaniem OSP w Mieroszowie – Zbigniew Zaparty przekazał, że OSP w Sokołowsku jest tą pierwszą formą niesienia pomocy w różnych zdarzeniach. Nie wszystkie zdarzenia zostały tu ujęte, ponieważ te zdarzenia które zostały ujęte w protokole nie występują w oficjalnej dokumentacji straży pożarnej; tak jak mówiła Radna – Pani Jadwiga Kobus, że strażacy wykonują różne czynności. Koszty generuje stary sprzęt, którego naprawa jest bardzo wysoka. W mojej ocenie, ci strażacy dokonują cudów. </text:p>
      <text:p text:style-name="P7"/>
      <text:p text:style-name="P7"><text:span text:style-name="T25">Wiceprzewodnicząca Rady</text:span> zaproponowała, aby Pan Burmistrz spróbował w jakiś sposób wejść we współpracę ze stowarzyszeniem KRS. Być może nie są to osoby działając społecznie, które mają czas na to, albo wiedzę jak pozyskiwać jeszcze środki z zewnątrz. Natomiast, są takie możliwości, są pracownicy w urzędzie gminy, którzy mogliby pomóc. Coraz lepiej pozyskuje środki MCK, myślę że i można by wejść we współpracę ze strażakami bo są takie projekty realizowane i na dolnym śląsku i w powiecie wałbrzyskim i <text:soft-page-break/>można się uaktywnić w ramach budżetu partycypacyjnego z którego niektóre sołectwa korzystały, jeśli chodzi o powiat wałbrzyski i gmina; są środki polsko – czeskie jak mówiła, tam też były pieniądze na współpracę, jeśli chodzi o zapobieganie klęskom żywiołowym, pożarom itd. Więc, po prostu myślę, że tutaj warto by było bardziej aktywnie współpracować i tak jak Pan Burmistrz próbował pozyskać samochód strażacki dla Sokołowska w ramach współpracy z Niemcami, z friedlancką gminą w Niemczech. Tak myślę, że to jest szansa przy takim budżecie jak my <text:s/>mamy w gminie, żeby cokolwiek doinwestować w naszą straż. Pieniądze są, z różnego rodzaju źródeł tylko po prostu trzeba ich wspomóc, żeby je pozyskać. Jako Radni, możemy tylko na takiej zasadzie żeby zabrać innym, bardzo potrzebującym i dać innym. To jest budżet po prostu niedoszacowany w każdym paragrafie. Nie możemy zrobić dla jednego, zabierając innemu. </text:p>
      <text:p text:style-name="P7"/>
      <text:p text:style-name="P7"><text:span text:style-name="T25">Radny – Pan Henryk Hnatiuk</text:span>, nawiązując do poprzedniej wypowiedzi Radnego – Pana Tomasza Maciejewskiego, że powinniśmy bardziej zadbać o tą odzież ochronną, która pozwoli wykonywać te czynności. <text:s/></text:p>
      <text:p text:style-name="P10"/>
      <text:p text:style-name="P7">Protokół Komisji Rewizyjnej z czynności kontrolnych w zakresie wydatkowania publicznych środków finansowych przez Ochotnicze Straże Pożarne z terenu gminy Mieroszów za 2016 r. stanowi załącznik nr 14 do niniejszego protokołu.</text:p>
      <text:p text:style-name="P10"/>
      <text:p text:style-name="P10">Ad. 17. Interpelacje, zapytania i oświadczenia Radnych – odpowiedzi Burmistrza.</text:p>
      <text:p text:style-name="P10"/>
      <text:p text:style-name="P7">Nawiązując do wymiany skrzynek elektrycznych na ul. Dąbrowszczaków, Radny – <text:span text:style-name="T25">Pan Tomasz Maciejewski</text:span> zwrócił się z pytaniem, czy zostaną posprzątane te gruzy, które są upychane przez tą firmę? Usypuję gdzie się da i jak się da, byle nie było widać.</text:p>
      <text:p text:style-name="P7"/>
      <text:p text:style-name="P7"><text:span text:style-name="T25">Zastępca Burmistrza – Pan Rafał Dzimira</text:span> odpowiedział, że zostanie to zgłoszone. </text:p>
      <text:p text:style-name="P7"/>
      <text:p text:style-name="P10">Ad. 18. Odpowiedzi na interpelacje zgłoszone na poprzednich sesjach.</text:p>
      <text:p text:style-name="P10"/>
      <text:p text:style-name="P7"><text:span text:style-name="T25">Przewodnicząca Rady</text:span> poinformowała, że nie wpłynęły żadne interpelacje. </text:p>
      <text:p text:style-name="P7"><text:soft-page-break/></text:p>
      <text:p text:style-name="P10">Ad.19. Wolne wnioski, informacje, apele, w tym mieszkańcy.</text:p>
      <text:p text:style-name="P12"/>
      <text:p text:style-name="P12"><text:span text:style-name="T25">Radny - <text:s/>Pan Dariusz Szmulik</text:span> poinformował o otwarciu w Radzie Miejskiej Mieroszowa, Klubu Radnych. Na ręce Pani Przewodniczącej zostało skierowane stosowne pismo; Klub Radnych ma się nazywać „Dolnośląski Ruch Samorządowy” i w chwili obecnej członkami tego klubu są trzej Radni: </text:p>
      <text:list xml:id="list2393003013" text:style-name="L23">
        <text:list-item>
          <text:p text:style-name="P13">Członek - Pan Henryk Hnatiuk, </text:p>
        </text:list-item>
        <text:list-item>
          <text:p text:style-name="P13">Członek - Pani Jadwiga Kobus </text:p>
        </text:list-item>
        <text:list-item>
          <text:p text:style-name="P13">Przewodniczący Klubu Radnych „Dolnośląski Ruch Samorządowy” - </text:p>
          <text:p text:style-name="P13">Pan Dariusz Szmulik. </text:p>
        </text:list-item>
      </text:list>
      <text:p text:style-name="P12">Chciałbym poinformować, że ja również jestem członkiem tej organizacji pozarządowej która skupia w swoich szeregach samorządowców z całego Dolnego Śląska. Szefem tej organizacji pozarządowej jest Marszałek Województwa Dolnośląskiego.</text:p>
      <text:p text:style-name="P15"/>
      <text:p text:style-name="P12"><text:span text:style-name="T25">Radny – Pan Ryszard Gubernat </text:span>powiedział, że napisał pismo dotyczące sporów, które były toczone w sprawie czy pismo jest interpelacją, czy pismem. Zupełnie nie przyjmuję tego do wiadomości, mam zupełnie inną opinię z Dolnośląskiego Urzędu Wojewódzkiego i tam jest zupełnie inna opinia. W związku z tym, nie wiem kto ma to zinterpretować, co jest prawdziwsze. Dla mnie Dolnośląski Urząd Wojewódzki, Wydział Kontroli i Nadzoru jest organem myślę, że bardziej doświadczonym w tego rodzaju sprawach i właściwie nie wiem co z tym zrobić. Otrzymałem tę opinię od naszej Radczyni, od Pani Zastępcy Szefowej Dolnośląskiego Urzędu Wojewódzkiego – Wydział Kontroli i Nadzoru i powiem szczerze, nie wiem kto ma rację. Mnie to nie przekonuje.</text:p>
      <text:p text:style-name="P12"/>
      <text:p text:style-name="P12"><text:span text:style-name="T25">Radny – Pan Tomasz Maciejewski</text:span> zauważył, że na stadionie sportowym przy ul. Sportowej, zostały rozebrane pomieszczenia socjalne. Kiedy zostaną uprzątnięte gruzy?</text:p>
      <text:p text:style-name="P12"/>
      <text:p text:style-name="P12"><text:span text:style-name="T25">Zastępca Burmistrza – Pan Rafał Dzimira</text:span> odpowiedział, że wykonawca w styczniu ma zakończyć tą inwestycję i posprzątać teren. </text:p>
      <text:p text:style-name="P12"/>
      <text:p text:style-name="P12"><text:soft-page-break/><text:span text:style-name="T25">Radny – Pan Ryszard Sierakowski </text:span>zwrócił się z prośbą o zadbanie o dobry dojazd na parking koło cmentarza. Obecnie, przy nawet lekkich opadach śniegu, wyjazd stamtąd jest niemożliwy. </text:p>
      <text:p text:style-name="P12"/>
      <text:p text:style-name="P12"><text:span text:style-name="T25">Przewodnicząca Rady</text:span> poinformowała korespondencji, która wpłynęła do Biura Rady:</text:p>
      <text:list xml:id="list1414362042" text:style-name="L24">
        <text:list-item>
          <text:p text:style-name="P14">pismo od Wicemarszałka Sejmu w sprawie zmian po przywróceniu samorządu terytorialnego;</text:p>
        </text:list-item>
        <text:list-item>
          <text:p text:style-name="P14">do wiadomości Biura Rady wpłynęło pismo od Głównego Rzecznika Dyscypliny Finansów Publicznych przekazując w załączeniu zgodnie z właściwością pismo Radnych Gminy Mieroszów z dnia 29.11.2017 r. wraz z otrzymanymi załącznikami w związku z ujawnionymi w piśmie okolicznościami wskazującymi na naruszenie dyscypliny finansów publicznych w Urzędzie Gminy Mieroszów do załatwienia w trybie art. 95 ust. z dnia 17.12.2004 r. o odpowiedzialności za naruszenie dyscypliny finansów publicznych;</text:p>
        </text:list-item>
        <text:list-item>
          <text:p text:style-name="P14">ponadto Pan Fligier na swojej stronie „Gmina Mieroszów Dawniej i Dziś” przeprowadzał ankietę dotyczącą budowy basenu odkrytego przy ul. Hożej w Mieroszowie, kto jest za, kto jest przeciw. Jest to to wglądu tutaj w Biurze Rady;</text:p>
        </text:list-item>
        <text:list-item>
          <text:p text:style-name="P14">Ministerstwo Infrastruktury i Budownictwa zapraszają do programu „Mieszkanie PLUS+”, do zgłaszania się do Krajowego Zasobu Nieruchomości;</text:p>
        </text:list-item>
        <text:list-item>
          <text:p text:style-name="P16"><text:span text:style-name="T28">wpłynęła informacja dot. rezygnacji z członkostwa w Klubie Radnych Rady Miejskiej Mieroszowa „Niezależni” z dniem 22.12.2017 r. Podpisany Ryszard Gubernat i Ryszard Sierakowski;</text:span></text:p>
        </text:list-item>
        <text:list-item>
          <text:p text:style-name="P14">wpłynęło również pismo od Pana, o którym mówił Pan Szmulik o powstaniu kolejnego Klubu Radnych „Dolnośląski Ruch Samorządowy”;</text:p>
        </text:list-item>
        <text:list-item>
          <text:p text:style-name="P14">wpłynął kolejny apel z powiatu lubińskiego o współpracę dotyczącą finansowania <text:s/>zadań związanych z realizacją projektu. Tutaj chodzi o port lotniczy pn. ”Solidarność”; </text:p>
        </text:list-item>
        <text:list-item>
          <text:p text:style-name="P14">Pan Wojewoda Dolnośląski zwraca się do gminy z prośbą o usprawnianie procesu repatriacji naszych rodaków do ojczyzny. Chodzi o to, żeby zapewnić im w jakiś sposób mieszkania, pracę itd. </text:p>
        </text:list-item>
        <text:list-item>
          <text:p text:style-name="P14">wpłynęły dwa pisma z RIO na temat naszego budżetu i WPF-a, informacja na temat <text:soft-page-break/>umorzeń w poszczególnych placówkach oświatowych </text:p>
        </text:list-item>
        <text:list-item>
          <text:p text:style-name="P14">wpłynęło też pismo dotyczące projektu ustawy z zakresu wyborczego, zapraszają do wzięcia udziału w obywatelskim wysłuchaniu publicznym dotyczącym projektu ustawy o zmianie niektórych ustaw w celu zwiększenia udziału obywateli w procesie wybierania, funkcjonowania, kontrolowania niektórych organów publicznych. </text:p>
        </text:list-item>
      </text:list>
      <text:p text:style-name="P12"/>
      <text:p text:style-name="P10">Ad. 20. Zakończenie obrad.</text:p>
      <text:p text:style-name="P11"/>
      <text:p text:style-name="P17">W związku z wyczerpaniem prządku obrad Przewodnicza Rady Miejskiej zamknęła XLIX sesję Rady Miejskiej dziękując wszystkim za przybycie.</text:p>
      <text:p text:style-name="P17"/>
      <text:p text:style-name="P17">Protokołowała :</text:p>
      <text:p text:style-name="P17">A. Podgórska </text:p>
      <text:p text:style-name="P6"/>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Times New Roman1" svg:font-family="'Times New Roman'" style:font-family-generic="roman"/>
    <style:font-face style:name="TimesNewRoman" svg:font-family="TimesNewRoman" style:font-family-generic="roman"/>
    <style:font-face style:name="Arial2" svg:font-family="Arial"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pl" fo:country="PL" style:letter-kerning="true" style:font-name-asian="SimSun" style:font-size-asian="12pt" style:language-asian="zxx" style:country-asian="none" style:font-name-complex="Arial1"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letter-kerning="true" style:font-name-asian="SimSun" style:font-size-asian="12pt" style:language-asian="zxx" style:country-asian="none" style:font-name-complex="Arial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2" style:font-family-complex="Arial" style:font-family-generic-complex="swiss"/>
    </style:style>
    <style:style style:name="Normalny_20__28_Web_29_" style:display-name="Normalny (Web)" style:family="paragraph" style:parent-style-name="Standard">
      <style:paragraph-properties fo:margin-top="0.494cm" fo:margin-bottom="0.21cm" loext:contextual-spacing="false"/>
    </style:style>
    <style:style style:name="Header" style:family="paragraph" style:parent-style-name="Standard" style:class="extra">
      <style:paragraph-properties text:number-lines="false" text:line-number="0">
        <style:tab-stops>
          <style:tab-stop style:position="8.532cm" style:type="center"/>
          <style:tab-stop style:position="17.066cm" style:type="right"/>
        </style:tab-stops>
      </style:paragraph-properties>
    </style:style>
    <style:style style:name="WW8Num2z0" style:family="text">
      <style:text-properties fo:color="#000000"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3pt"/>
    </style:style>
    <style:style style:name="WW8Num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z0" style:family="text">
      <style:text-properties fo:font-size="11pt" style:font-size-asian="11pt" style:font-size-complex="11pt" style:font-weight-complex="bold"/>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Numbering_20_Symbols" style:display-name="Numbering Symbols" style:family="text"/>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style:num-suffix="." style:num-format="1">
        <style:list-level-properties text:list-level-position-and-space-mode="label-alignment">
          <style:list-level-label-alignment text:label-followed-by="listtab" text:list-tab-stop-position="1.136cm" fo:text-indent="-0.635cm" fo:margin-left="1.136cm"/>
        </style:list-level-properties>
      </text:list-level-style-number>
      <text:list-level-style-number text:level="2" text:style-name="WW8Num1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fo:language="pl" fo:country="PL"/>
    </style:style>
    <style:page-layout style:name="Mpm1">
      <style:page-layout-properties fo:page-width="21.001cm" fo:page-height="29.7cm" style:num-format="1" style:print-orientation="portrait" fo:margin-top="2cm" fo:margin-bottom="2cm" fo:margin-left="1.958cm" fo:margin-right="1.977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Mpm1">
      <style:header>
        <text:p text:style-name="MP1"><text:page-number text:select-page="current">43</text:page-number></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gnieszka Podgórska</meta:initial-creator>
    <meta:creation-date>2018-01-03T09:34:17.02</meta:creation-date>
    <dc:date>2018-03-06T12:14:23.882000000</dc:date>
    <meta:editing-duration>P7DT16H1S</meta:editing-duration>
    <meta:editing-cycles>757</meta:editing-cycles>
    <meta:generator>LibreOffice/6.0.1.1$Windows_x86 LibreOffice_project/60bfb1526849283ce2491346ed2aa51c465abfe6</meta:generator>
    <meta:print-date>2018-03-06T11:43:49.822000000</meta:print-date>
    <meta:document-statistic meta:table-count="0" meta:image-count="0" meta:object-count="0" meta:page-count="43" meta:paragraph-count="275" meta:word-count="12628" meta:character-count="86395" meta:non-whitespace-character-count="73699"/>
  </office:meta>
</office:document-meta>
</file>